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Verdana" svg:font-family="Verdana"/>
    <style:font-face style:name="Times New Roman" svg:font-family="&quot;Times New Roman&quot;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Heading_32_1_32_2" style:data-style-name="N0">
      <style:table-cell-properties fo:border="none"/>
      <style:text-properties fo:color="#000000" style:font-name="Arial" style:font-name-asian="Arial" style:font-name-complex="Arial" fo:font-size="15pt" style:font-size-asian="15pt" style:font-size-complex="15pt" fo:font-weight="bold" style:font-weight-asian="bold" style:font-weight-complex="bold"/>
    </style:style>
    <style:style style:name="ce3" style:family="table-cell" style:parent-style-name="Normal_QOF_32_Total_32_and_32_domain_32_points_32_by_32_Practice_32_for_32_Wales_44__32_2011-12" style:data-style-name="N0">
      <style:table-cell-properties style:vertical-align="automatic" fo:wrap-option="wrap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Normal_GP_32_workforce_32_by_32_cluster" style:data-style-name="N0">
      <style:table-cell-properties style:vertical-align="automatic" fo:wrap-option="wrap" fo:background-color="transparent"/>
      <style:text-properties fo:font-size="10pt" style:font-size-asian="10pt" style:font-size-complex="10pt"/>
    </style:style>
    <style:style style:name="ce5" style:family="table-cell" style:parent-style-name="Normal_Wales_32_GPPS_32_2009_32_results_32_raw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automatic" fo:background-color="transparent"/>
    </style:style>
    <style:style style:name="ce8" style:family="table-cell" style:parent-style-name="Normal_Wales_32_GPPS_32_2009_32_results_32_raw" style:data-style-name="N0">
      <style:table-cell-properties style:vertical-align="automatic" fo:wrap-option="wrap" fo:background-color="transparent"/>
      <style:text-properties fo:font-size="12pt" style:font-size-asian="12pt" style:font-size-complex="12pt"/>
    </style:style>
    <style:style style:name="ce9" style:family="table-cell" style:parent-style-name="Normal_Wales_32_GPPS_32_2009_32_results_32_raw" style:data-style-name="N0">
      <style:table-cell-properties style:vertical-align="automatic" fo:background-color="transparent"/>
      <style:text-properties fo:color="#FF0000" fo:font-size="12pt" style:font-size-asian="12pt" style:font-size-complex="12pt"/>
    </style:style>
    <style:style style:name="ce10" style:family="table-cell" style:parent-style-name="Hyperlink" style:data-style-name="N0">
      <style:table-cell-properties style:vertical-align="automatic" fo:wrap-option="wrap" fo:background-color="transparent"/>
      <style:text-properties fo:color="#0000FF" style:font-name="Arial" style:font-name-asian="Arial" style:font-name-complex="Arial" fo:font-size="12pt" style:font-size-asian="12pt" style:font-size-complex="12pt" style:text-underline-style="solid" style:text-underline-type="single"/>
    </style:style>
    <style:style style:name="ce11" style:family="table-cell" style:parent-style-name="Hyperlink_32_2_32_4_32_2" style:data-style-name="N0">
      <style:table-cell-properties style:vertical-align="automatic" fo:wrap-option="wrap" fo:background-color="transparent"/>
      <style:text-properties fo:color="#0000FF" style:text-underline-style="solid" style:text-underline-type="single"/>
    </style:style>
    <style:style style:name="ce12" style:family="table-cell" style:parent-style-name="Normal_32_7" style:data-style-name="N0">
      <style:table-cell-properties style:vertical-align="automatic" fo:wrap-option="wrap" fo:background-color="transparent"/>
    </style:style>
    <style:style style:name="ce13" style:family="table-cell" style:parent-style-name="Normal_32_3_32_2_32_5_32_2" style:data-style-name="N19">
      <style:table-cell-properties style:vertical-align="automatic" fo:background-color="#FFFFFF" style:repeat-content="false"/>
      <style:paragraph-properties fo:text-align="start" fo:margin-left="0cm"/>
    </style:style>
    <style:style style:name="ce14" style:family="table-cell" style:parent-style-name="Normal_32_2_32_3_32_2_32_5" style:data-style-name="N0">
      <style:table-cell-properties style:vertical-align="automatic" fo:background-color="#FFFFFF"/>
    </style:style>
    <style:style style:name="ce15" style:family="table-cell" style:parent-style-name="Normal_32_10_32_3" style:data-style-name="N0">
      <style:table-cell-properties style:vertical-align="automatic" fo:background-color="#FFFFFF"/>
      <style:text-properties style:font-name="Calibri" style:font-name-asian="Calibri" style:font-name-complex="Calibri" fo:font-size="11pt" style:font-size-asian="11pt" style:font-size-complex="11pt"/>
    </style:style>
    <style:style style:name="ce16" style:family="table-cell" style:parent-style-name="Normal_32_4_32_2_32_3_32_3" style:data-style-name="N0">
      <style:table-cell-properties style:vertical-align="automatic" fo:background-color="#FFFFFF"/>
    </style:style>
    <style:style style:name="ce17" style:family="table-cell" style:parent-style-name="Hyperlink_32_2_32_4_32_2" style:data-style-name="N0">
      <style:table-cell-properties style:vertical-align="automatic" fo:background-color="#FFFFFF"/>
      <style:text-properties fo:color="#0000FF" style:text-underline-style="solid" style:text-underline-type="single"/>
    </style:style>
    <style:style style:name="ce18" style:family="table-cell" style:parent-style-name="Default" style:data-style-name="N0">
      <style:text-properties fo:font-size="8pt" style:font-size-asian="8pt" style:font-size-complex="8pt"/>
    </style:style>
    <style:style style:name="ce19" style:family="table-cell" style:parent-style-name="Default" style:data-style-name="N0">
      <style:table-cell-properties fo:background-color="transparen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end" fo:margin-right="0cm"/>
      <style:text-properties fo:font-weight="bold" style:font-weight-asian="bold" style:font-weight-complex="bold"/>
    </style:style>
    <style:style style:name="ce22" style:family="table-cell" style:parent-style-name="Default" style:data-style-name="N0">
      <style:text-properties fo:font-weight="bold" style:font-weight-asian="bold" style:font-weight-complex="bold"/>
    </style:style>
    <style:style style:name="ce23" style:family="table-cell" style:parent-style-name="Comma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24" style:family="table-cell" style:parent-style-name="Default" style:data-style-name="N3">
      <style:table-cell-properties style:vertical-align="automatic" style:repeat-content="false"/>
      <style:paragraph-properties fo:text-align="end" fo:margin-right="0cm"/>
    </style:style>
    <style:style style:name="ce25" style:family="table-cell" style:parent-style-name="Normal_Table_32_1" style:data-style-name="N3">
      <style:table-cell-properties style:vertical-align="middle" fo:background-color="transparent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26" style:family="table-cell" style:parent-style-name="Comma" style:data-style-name="N3"/>
    <style:style style:name="ce27" style:family="table-cell" style:parent-style-name="Default" style:data-style-name="N36"/>
    <style:style style:name="ce28" style:family="table-cell" style:parent-style-name="Comma" style:data-style-name="N0">
      <style:table-cell-properties style:vertical-align="automatic" style:repeat-content="false"/>
      <style:paragraph-properties fo:text-align="end" fo:margin-right="0cm"/>
    </style:style>
    <style:style style:name="ce29" style:family="table-cell" style:parent-style-name="Comma" style:data-style-name="N3">
      <style:table-cell-properties style:vertical-align="automatic" style:repeat-content="false"/>
      <style:paragraph-properties fo:text-align="end" fo:margin-right="0cm"/>
    </style:style>
    <style:style style:name="co1" style:family="table-column">
      <style:table-column-properties fo:break-before="auto" style:column-width="24.4651388888889cm"/>
    </style:style>
    <style:style style:name="co2" style:family="table-column">
      <style:table-column-properties fo:break-before="auto" style:column-width="1.71097222222222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2.11666666666667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2.71638888888889cm"/>
    </style:style>
    <style:style style:name="co7" style:family="table-column">
      <style:table-column-properties fo:break-before="auto" style:column-width="10.0541666666667cm"/>
    </style:style>
    <style:style style:name="co8" style:family="table-column">
      <style:table-column-properties fo:break-before="auto" style:column-width="4.60375cm"/>
    </style:style>
    <style:style style:name="co9" style:family="table-column">
      <style:table-column-properties fo:break-before="auto" style:column-width="4.72722222222222cm"/>
    </style:style>
    <style:style style:name="co10" style:family="table-column">
      <style:table-column-properties fo:break-before="auto" style:column-width="2.02847222222222cm"/>
    </style:style>
    <style:style style:name="ro1" style:family="table-row">
      <style:table-row-properties style:row-height="19pt" style:use-optimal-row-height="true" fo:break-before="auto"/>
    </style:style>
    <style:style style:name="ro2" style:family="table-row">
      <style:table-row-properties style:row-height="33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43.5pt" style:use-optimal-row-height="false" fo:break-before="auto"/>
    </style:style>
    <style:style style:name="ro5" style:family="table-row">
      <style:table-row-properties style:row-height="48.65pt" style:use-optimal-row-height="false" fo:break-before="auto"/>
    </style:style>
    <style:style style:name="ro6" style:family="table-row">
      <style:table-row-properties style:row-height="15.5pt" style:use-optimal-row-height="true" fo:break-before="auto"/>
    </style:style>
    <style:style style:name="ro7" style:family="table-row">
      <style:table-row-properties style:row-height="36.9pt" style:use-optimal-row-height="false" fo:break-before="auto"/>
    </style:style>
    <style:style style:name="ro8" style:family="table-row">
      <style:table-row-properties style:row-height="23.15pt" style:use-optimal-row-height="false" fo:break-before="auto"/>
    </style:style>
    <style:style style:name="ro9" style:family="table-row">
      <style:table-row-properties style:row-height="15.65pt" style:use-optimal-row-height="true" fo:break-before="auto"/>
    </style:style>
    <style:style style:name="ro10" style:family="table-row">
      <style:table-row-properties style:row-height="20.15pt" style:use-optimal-row-height="false" fo:break-before="auto"/>
    </style:style>
    <style:style style:name="ro11" style:family="table-row">
      <style:table-row-properties style:row-height="59.5pt" style:use-optimal-row-height="false" fo:break-before="auto"/>
    </style:style>
    <style:style style:name="ro12" style:family="table-row">
      <style:table-row-properties style:row-height="15.65pt" style:use-optimal-row-height="false" fo:break-before="auto"/>
    </style:style>
    <style:style style:name="ro13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ontents" table:style-name="ta1">
        <table:table-column table:style-name="co1" table:default-cell-style-name="ce16"/>
        <table:table-column table:style-name="co2" table:default-cell-style-name="ce16"/>
        <table:table-column table:style-name="co3" table:default-cell-style-name="ce15"/>
        <table:table-column table:style-name="co4" table:number-columns-repeated="16381" table:default-cell-style-name="ce15"/>
        <table:table-row table:style-name="ro1">
          <table:table-cell office:value-type="string" table:style-name="ce2">
            <text:p>Maternity and birth statistics: Singleton live births with low birthweight by local authority, 2025</text:p>
          </table:table-cell>
          <table:table-cell table:style-name="ce1"/>
          <table:table-cell table:number-columns-repeated="8" table:style-name="ce3"/>
          <table:table-cell table:number-columns-repeated="4" table:style-name="ce4"/>
          <table:table-cell table:style-name="ce5"/>
          <table:table-cell table:number-columns-repeated="16369" table:style-name="ce1"/>
        </table:table-row>
        <table:table-row table:style-name="ro1">
          <table:table-cell office:value-type="string" table:style-name="ce2">
            <text:p>Ystadegau mamolaeth a genedigaethau: Genedigaethau byw sengl â phwysau geni isel yn ôl awdurdod lleol, 2025</text:p>
          </table:table-cell>
          <table:table-cell table:style-name="ce1"/>
          <table:table-cell table:number-columns-repeated="8" table:style-name="ce3"/>
          <table:table-cell table:number-columns-repeated="4" table:style-name="ce4"/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6">
            <text:p>Source(s):<text:s/></text:p>
          </table:table-cell>
          <table:table-cell table:style-name="ce1"/>
          <table:table-cell table:number-columns-repeated="8" table:style-name="ce3"/>
          <table:table-cell table:number-columns-repeated="4" table:style-name="ce4"/>
          <table:table-cell table:style-name="ce5"/>
          <table:table-cell table:number-columns-repeated="119" table:style-name="ce1"/>
          <table:table-cell table:number-columns-repeated="16250" table:style-name="ce5"/>
        </table:table-row>
        <table:table-row table:style-name="ro3">
          <table:table-cell office:value-type="string" table:style-name="ce7">
            <text:p>Maternity Indicators data set, Digital Health and Care Wales</text:p>
          </table:table-cell>
          <table:table-cell table:style-name="ce1"/>
          <table:table-cell table:number-columns-repeated="8" table:style-name="ce3"/>
          <table:table-cell table:number-columns-repeated="4" table:style-name="ce4"/>
          <table:table-cell table:style-name="ce5"/>
          <table:table-cell table:number-columns-repeated="16369" table:style-name="ce1"/>
        </table:table-row>
        <table:table-row table:style-name="ro4">
          <table:table-cell office:value-type="string" table:style-name="ce8">
            <text:p>Office for National Statistics (ONS) Geography codes are included ('Area code') in the tables to aid users with geographical analysis.</text:p>
          </table:table-cell>
          <table:table-cell table:number-columns-repeated="13" table:style-name="ce8"/>
          <table:table-cell table:style-name="ce5"/>
          <table:table-cell table:number-columns-repeated="16369" table:style-name="ce1"/>
        </table:table-row>
        <table:table-row table:style-name="ro5">
          <table:table-cell office:value-type="string" table:style-name="ce8">
            <text:p>This spreadsheet should be used with the Quality Report that accompanies Statistical Release SFR67/2026 which provides background and analysis:</text:p>
            <text:p/>
          </table:table-cell>
          <table:table-cell table:style-name="ce5"/>
          <table:table-cell table:style-name="ce9"/>
          <table:table-cell table:number-columns-repeated="12" table:style-name="ce5"/>
          <table:table-cell table:number-columns-repeated="16369" table:style-name="ce1"/>
        </table:table-row>
        <table:table-row table:style-name="ro6">
          <table:table-cell office:value-type="string" table:style-name="ce10">
            <text:p><text:a xlink:href="https://www.gov.wales/maternity-and-birth-statistics">https://www.gov.wales/maternity-and-birth-statistics</text:a></text:p>
          </table:table-cell>
          <table:table-cell table:number-columns-repeated="13" table:style-name="ce11"/>
          <table:table-cell table:style-name="ce5"/>
          <table:table-cell table:number-columns-repeated="16369" table:style-name="ce1"/>
        </table:table-row>
        <table:table-row table:style-name="ro6">
          <table:table-cell office:value-type="string" table:style-name="ce10">
            <text:p><text:a xlink:href="https://www.gov.wales/maternity-and-birth-statistics-quality-report">https://www.gov.wales/maternity-and-birth-statistics-quality-report</text:a></text:p>
          </table:table-cell>
          <table:table-cell table:number-columns-repeated="13" table:style-name="ce11"/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5">
            <text:p>The following tables are included:</text:p>
          </table:table-cell>
          <table:table-cell table:number-columns-repeated="13" table:style-name="ce12"/>
          <table:table-cell table:style-name="ce5"/>
          <table:table-cell table:number-columns-repeated="16369" table:style-name="ce1"/>
        </table:table-row>
        <table:table-row table:style-name="ro7">
          <table:table-cell office:value-type="string" table:style-name="ce10">
            <text:p><text:a xlink:href="#Table_1.A1">Table 1: Number and percentage of singleton live births with low birthweight by local authority, 2025</text:a></text:p>
          </table:table-cell>
          <table:table-cell table:number-columns-repeated="13" table:style-name="ce1"/>
          <table:table-cell table:style-name="ce5"/>
          <table:table-cell table:number-columns-repeated="16369" table:style-name="ce1"/>
        </table:table-row>
        <table:table-row table:style-name="ro2">
          <table:table-cell office:value-type="string" table:style-name="ce10">
            <text:p><text:a xlink:href="mailto:stats.healthinfo@gov.wales">Contact: stats.healthinfo@gov.wales</text:a></text:p>
          </table:table-cell>
          <table:table-cell table:number-columns-repeated="13" table:style-name="ce11"/>
          <table:table-cell table:style-name="ce5"/>
          <table:table-cell table:number-columns-repeated="16369" table:style-name="ce1"/>
        </table:table-row>
        <table:table-row table:style-name="ro8">
          <table:table-cell office:value-type="string" table:style-name="ce13">
            <text:p>Date of publication: 13/08/2026</text:p>
          </table:table-cell>
          <table:table-cell table:style-name="ce14"/>
          <table:table-cell table:number-columns-repeated="132" table:style-name="ce15"/>
          <table:table-cell table:number-columns-repeated="16250" table:style-name="ce1"/>
        </table:table-row>
        <table:table-row table:style-name="ro6">
          <table:table-cell table:style-name="ce16"/>
          <table:table-cell table:style-name="ce14"/>
          <table:table-cell table:number-columns-repeated="132" table:style-name="ce15"/>
          <table:table-cell table:number-columns-repeated="16250" table:style-name="ce1"/>
        </table:table-row>
        <table:table-row table:style-name="ro6">
          <table:table-cell table:style-name="ce16">
            <draw:frame draw:z-index="1" draw:id="id0" draw:style-name="a0" draw:name="Picture 7" svg:x="0.04044in" svg:y="0.03227in" svg:width="1.07292in" svg:height="0.65339in" style:rel-width="scale" style:rel-height="scale">
              <draw:image xlink:href="media/image1.png" xlink:type="simple" xlink:show="embed" xlink:actuate="onLoad"/>
              <svg:title>Open Government Licence logo</svg:title>
              <svg:desc/>
            </draw:frame>
          </table:table-cell>
          <table:table-cell table:style-name="ce16"/>
          <table:table-cell table:number-columns-repeated="132" table:style-name="ce15"/>
          <table:table-cell table:number-columns-repeated="16250" table:style-name="ce1"/>
        </table:table-row>
        <table:table-row table:number-rows-repeated="3" table:style-name="ro6">
          <table:table-cell table:number-columns-repeated="2" table:style-name="ce16"/>
          <table:table-cell table:number-columns-repeated="132" table:style-name="ce15"/>
          <table:table-cell table:number-columns-repeated="16250" table:style-name="ce1"/>
        </table:table-row>
        <table:table-row table:style-name="ro6">
          <table:table-cell office:value-type="string" table:style-name="ce16">
            <text:p>All content is available under the Open Government Licence v3.0 , except where otherwise stated.</text:p>
          </table:table-cell>
          <table:table-cell table:style-name="ce16"/>
          <table:table-cell table:number-columns-repeated="9" table:style-name="ce15"/>
          <table:table-cell table:number-columns-repeated="16373" table:style-name="ce16"/>
        </table:table-row>
        <table:table-row table:style-name="ro6">
          <table:table-cell office:value-type="string" table:style-name="ce17">
            <text:p><text:a xlink:href="http://www.nationalarchives.gov.uk/doc/open-government-licence/version/3/">http://www.nationalarchives.gov.uk/doc/open-government-licence/version/3/</text:a></text:p>
          </table:table-cell>
          <table:table-cell table:style-name="ce16"/>
          <table:table-cell table:number-columns-repeated="9" table:style-name="ce15"/>
          <table:table-cell table:number-columns-repeated="16373" table:style-name="ce16"/>
        </table:table-row>
        <table:table-row table:number-rows-repeated="5" table:style-name="ro6">
          <table:table-cell table:number-columns-repeated="2" table:style-name="ce16"/>
          <table:table-cell table:number-columns-repeated="132" table:style-name="ce15"/>
          <table:table-cell table:number-columns-repeated="16250" table:style-name="ce1"/>
        </table:table-row>
        <table:table-row table:number-rows-repeated="1048552" table:style-name="ro9">
          <table:table-cell table:number-columns-repeated="16384"/>
        </table:table-row>
      </table:table>
      <table:table table:name="Table_1" table:style-name="ta2"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"/>
        <table:table-column table:style-name="co9" table:default-cell-style-name="ce18"/>
        <table:table-column table:style-name="co10" table:number-columns-repeated="16379" table:default-cell-style-name="ce18"/>
        <table:table-row table:style-name="ro8">
          <table:table-cell office:value-type="string" table:style-name="ce2">
            <text:p>Table 1: Number and percentage of singleton live births with low birthweight by local authority, 2025</text:p>
          </table:table-cell>
          <table:table-cell table:number-columns-repeated="16383" table:style-name="ce18"/>
        </table:table-row>
        <table:table-row table:style-name="ro10">
          <table:table-cell office:value-type="string" table:style-name="ce19">
            <text:p>This worksheet contains one table.<text:s/></text:p>
          </table:table-cell>
          <table:table-cell table:number-columns-repeated="16383" table:style-name="ce18"/>
        </table:table-row>
        <table:table-row table:style-name="ro10">
          <table:table-cell office:value-type="string" table:style-name="ce19">
            <text:p>Source: Maternity Indicators data set, Digital Health and Care Wales</text:p>
          </table:table-cell>
          <table:table-cell table:number-columns-repeated="16383" table:style-name="ce18"/>
        </table:table-row>
        <table:table-row table:style-name="ro11">
          <table:table-cell office:value-type="string" table:style-name="ce20">
            <text:p>Year</text:p>
          </table:table-cell>
          <table:table-cell office:value-type="string" table:style-name="ce21">
            <text:p>Area Code</text:p>
          </table:table-cell>
          <table:table-cell office:value-type="string" table:style-name="ce21">
            <text:p>Area</text:p>
          </table:table-cell>
          <table:table-cell office:value-type="string" table:style-name="ce21">
            <text:p>Number of live births with birthweight under 2,500g</text:p>
          </table:table-cell>
          <table:table-cell office:value-type="string" table:style-name="ce21">
            <text:p>Percentage of live births with birthweight under 2,500g</text:p>
          </table:table-cell>
          <table:table-cell table:number-columns-repeated="16379" table:style-name="ce22"/>
        </table:table-row>
        <table:table-row table:style-name="ro12">
          <table:table-cell office:value-type="float" office:value="2025" table:style-name="ce23">
            <text:p>2025</text:p>
          </table:table-cell>
          <table:table-cell office:value-type="string" table:style-name="ce24">
            <text:p>W92000004</text:p>
          </table:table-cell>
          <table:table-cell office:value-type="string" table:style-name="ce25">
            <text:p>Wales</text:p>
          </table:table-cell>
          <table:table-cell office:value-type="float" office:value="1554" table:style-name="ce26">
            <text:p>1,554</text:p>
          </table:table-cell>
          <table:table-cell office:value-type="float" office:value="6" table:style-name="ce27">
            <text:p>6.0</text:p>
          </table:table-cell>
          <table:table-cell table:number-columns-repeated="16379" table:style-name="ce22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11000023</text:p>
          </table:table-cell>
          <table:table-cell office:value-type="string" table:style-name="ce25">
            <text:p>Betsi Cadwaladr University Local Health Board</text:p>
          </table:table-cell>
          <table:table-cell office:value-type="float" office:value="349" table:style-name="ce26">
            <text:p>349</text:p>
          </table:table-cell>
          <table:table-cell office:value-type="float" office:value="6.6" table:style-name="ce1">
            <text:p>6.6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01</text:p>
          </table:table-cell>
          <table:table-cell office:value-type="string" table:style-name="ce25">
            <text:p>Isle of Anglesey</text:p>
          </table:table-cell>
          <table:table-cell office:value-type="float" office:value="26" table:style-name="ce26">
            <text:p>26</text:p>
          </table:table-cell>
          <table:table-cell office:value-type="float" office:value="5.4" table:style-name="ce1">
            <text:p>5.4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02</text:p>
          </table:table-cell>
          <table:table-cell office:value-type="string" table:style-name="ce25">
            <text:p>Gwynedd</text:p>
          </table:table-cell>
          <table:table-cell office:value-type="float" office:value="63" table:style-name="ce26">
            <text:p>63</text:p>
          </table:table-cell>
          <table:table-cell office:value-type="float" office:value="6.9" table:style-name="ce1">
            <text:p>6.9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03</text:p>
          </table:table-cell>
          <table:table-cell office:value-type="string" table:style-name="ce25">
            <text:p>Conwy</text:p>
          </table:table-cell>
          <table:table-cell office:value-type="float" office:value="57" table:style-name="ce26">
            <text:p>57</text:p>
          </table:table-cell>
          <table:table-cell office:value-type="float" office:value="7.2" table:style-name="ce1">
            <text:p>7.2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04</text:p>
          </table:table-cell>
          <table:table-cell office:value-type="string" table:style-name="ce25">
            <text:p>Denbighshire</text:p>
          </table:table-cell>
          <table:table-cell office:value-type="float" office:value="42" table:style-name="ce29">
            <text:p>42</text:p>
          </table:table-cell>
          <table:table-cell office:value-type="float" office:value="5.4" table:style-name="ce1">
            <text:p>5.4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05</text:p>
          </table:table-cell>
          <table:table-cell office:value-type="string" table:style-name="ce25">
            <text:p>Flintshire</text:p>
          </table:table-cell>
          <table:table-cell office:value-type="float" office:value="74" table:style-name="ce29">
            <text:p>74</text:p>
          </table:table-cell>
          <table:table-cell office:value-type="float" office:value="6.2" table:style-name="ce1">
            <text:p>6.2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06</text:p>
          </table:table-cell>
          <table:table-cell office:value-type="string" table:style-name="ce25">
            <text:p>Wrexham</text:p>
          </table:table-cell>
          <table:table-cell office:value-type="float" office:value="87" table:style-name="ce29">
            <text:p>87</text:p>
          </table:table-cell>
          <table:table-cell office:value-type="float" office:value="7.9" table:style-name="ce1">
            <text:p>7.9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11000024</text:p>
          </table:table-cell>
          <table:table-cell office:value-type="string" table:style-name="ce25">
            <text:p>Powys Teaching Local Health Board</text:p>
          </table:table-cell>
          <table:table-cell office:value-type="float" office:value="31" table:style-name="ce26">
            <text:p>31</text:p>
          </table:table-cell>
          <table:table-cell office:value-type="float" office:value="3.5" table:style-name="ce1">
            <text:p>3.5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23</text:p>
          </table:table-cell>
          <table:table-cell office:value-type="string" table:style-name="ce25">
            <text:p>Powys</text:p>
          </table:table-cell>
          <table:table-cell office:value-type="float" office:value="31" table:style-name="ce26">
            <text:p>31</text:p>
          </table:table-cell>
          <table:table-cell office:value-type="float" office:value="3.5" table:style-name="ce1">
            <text:p>3.5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11000025</text:p>
          </table:table-cell>
          <table:table-cell office:value-type="string" table:style-name="ce25">
            <text:p>Hywel Dda University Local Health Board</text:p>
          </table:table-cell>
          <table:table-cell office:value-type="float" office:value="154" table:style-name="ce26">
            <text:p>154</text:p>
          </table:table-cell>
          <table:table-cell office:value-type="float" office:value="4.9000000000000004" table:style-name="ce1">
            <text:p>4.9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08</text:p>
          </table:table-cell>
          <table:table-cell office:value-type="string" table:style-name="ce25">
            <text:p>Ceredigion</text:p>
          </table:table-cell>
          <table:table-cell office:value-type="float" office:value="17" table:style-name="ce26">
            <text:p>17</text:p>
          </table:table-cell>
          <table:table-cell office:value-type="float" office:value="3.5" table:style-name="ce1">
            <text:p>3.5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09</text:p>
          </table:table-cell>
          <table:table-cell office:value-type="string" table:style-name="ce25">
            <text:p>Pembrokeshire</text:p>
          </table:table-cell>
          <table:table-cell office:value-type="float" office:value="57" table:style-name="ce26">
            <text:p>57</text:p>
          </table:table-cell>
          <table:table-cell office:value-type="float" office:value="6.1" table:style-name="ce1">
            <text:p>6.1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10</text:p>
          </table:table-cell>
          <table:table-cell office:value-type="string" table:style-name="ce25">
            <text:p>Carmarthenshire</text:p>
          </table:table-cell>
          <table:table-cell office:value-type="float" office:value="80" table:style-name="ce26">
            <text:p>80</text:p>
          </table:table-cell>
          <table:table-cell office:value-type="float" office:value="5.4" table:style-name="ce1">
            <text:p>5.4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11000031</text:p>
          </table:table-cell>
          <table:table-cell office:value-type="string" table:style-name="ce25">
            <text:p>Swansea Bay University Local Health Board</text:p>
          </table:table-cell>
          <table:table-cell office:value-type="float" office:value="204" table:style-name="ce26">
            <text:p>204</text:p>
          </table:table-cell>
          <table:table-cell office:value-type="float" office:value="6.6" table:style-name="ce1">
            <text:p>6.6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11</text:p>
          </table:table-cell>
          <table:table-cell office:value-type="string" table:style-name="ce25">
            <text:p>Swansea</text:p>
          </table:table-cell>
          <table:table-cell office:value-type="float" office:value="117" table:style-name="ce29">
            <text:p>117</text:p>
          </table:table-cell>
          <table:table-cell office:value-type="float" office:value="6" table:style-name="ce27">
            <text:p>6.0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12</text:p>
          </table:table-cell>
          <table:table-cell office:value-type="string" table:style-name="ce25">
            <text:p>Neath Port Talbot</text:p>
          </table:table-cell>
          <table:table-cell office:value-type="float" office:value="87" table:style-name="ce29">
            <text:p>87</text:p>
          </table:table-cell>
          <table:table-cell office:value-type="float" office:value="7.7" table:style-name="ce1">
            <text:p>7.7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11000029</text:p>
          </table:table-cell>
          <table:table-cell office:value-type="string" table:style-name="ce25">
            <text:p>Cardiff and Vale University Local Health Board</text:p>
          </table:table-cell>
          <table:table-cell office:value-type="float" office:value="275" table:style-name="ce29">
            <text:p>275</text:p>
          </table:table-cell>
          <table:table-cell office:value-type="float" office:value="5.9" table:style-name="ce1">
            <text:p>5.9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14</text:p>
          </table:table-cell>
          <table:table-cell office:value-type="string" table:style-name="ce25">
            <text:p>Vale of Glamorgan</text:p>
          </table:table-cell>
          <table:table-cell office:value-type="float" office:value="50" table:style-name="ce26">
            <text:p>50</text:p>
          </table:table-cell>
          <table:table-cell office:value-type="float" office:value="4.7" table:style-name="ce1">
            <text:p>4.7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15</text:p>
          </table:table-cell>
          <table:table-cell office:value-type="string" table:style-name="ce25">
            <text:p>Cardiff</text:p>
          </table:table-cell>
          <table:table-cell office:value-type="float" office:value="225" table:style-name="ce26">
            <text:p>225</text:p>
          </table:table-cell>
          <table:table-cell office:value-type="float" office:value="6.2" table:style-name="ce1">
            <text:p>6.2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11000030</text:p>
          </table:table-cell>
          <table:table-cell office:value-type="string" table:style-name="ce25">
            <text:p>Cwm Taf Morgannwg University Local Health Board</text:p>
          </table:table-cell>
          <table:table-cell office:value-type="float" office:value="214" table:style-name="ce26">
            <text:p>214</text:p>
          </table:table-cell>
          <table:table-cell office:value-type="float" office:value="6" table:style-name="ce27">
            <text:p>6.0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13</text:p>
          </table:table-cell>
          <table:table-cell office:value-type="string" table:style-name="ce25">
            <text:p>Bridgend</text:p>
          </table:table-cell>
          <table:table-cell office:value-type="float" office:value="59" table:style-name="ce26">
            <text:p>59</text:p>
          </table:table-cell>
          <table:table-cell office:value-type="float" office:value="5.4" table:style-name="ce1">
            <text:p>5.4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16</text:p>
          </table:table-cell>
          <table:table-cell office:value-type="string" table:style-name="ce25">
            <text:p>Rhondda Cynon Taf</text:p>
          </table:table-cell>
          <table:table-cell office:value-type="float" office:value="118" table:style-name="ce26">
            <text:p>118</text:p>
          </table:table-cell>
          <table:table-cell office:value-type="float" office:value="6.1" table:style-name="ce1">
            <text:p>6.1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24</text:p>
          </table:table-cell>
          <table:table-cell office:value-type="string" table:style-name="ce25">
            <text:p>Merthyr Tydfil</text:p>
          </table:table-cell>
          <table:table-cell office:value-type="float" office:value="37" table:style-name="ce26">
            <text:p>37</text:p>
          </table:table-cell>
          <table:table-cell office:value-type="float" office:value="7.3" table:style-name="ce1">
            <text:p>7.3</text:p>
          </table:table-cell>
          <table:table-cell table:number-columns-repeated="16379" table:style-name="ce1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11000028</text:p>
          </table:table-cell>
          <table:table-cell office:value-type="string" table:style-name="ce25">
            <text:p>Aneurin Bevan University Local Health Board</text:p>
          </table:table-cell>
          <table:table-cell office:value-type="float" office:value="316" table:style-name="ce26">
            <text:p>316</text:p>
          </table:table-cell>
          <table:table-cell office:value-type="float" office:value="6" table:style-name="ce27">
            <text:p>6.0</text:p>
          </table:table-cell>
          <table:table-cell table:number-columns-repeated="16379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18</text:p>
          </table:table-cell>
          <table:table-cell office:value-type="string" table:style-name="ce25">
            <text:p>Caerphilly</text:p>
          </table:table-cell>
          <table:table-cell office:value-type="float" office:value="100" table:style-name="ce26">
            <text:p>100</text:p>
          </table:table-cell>
          <table:table-cell office:value-type="float" office:value="6.8" table:style-name="ce27">
            <text:p>6.8</text:p>
          </table:table-cell>
          <table:table-cell table:number-columns-repeated="16379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19</text:p>
          </table:table-cell>
          <table:table-cell office:value-type="string" table:style-name="ce25">
            <text:p>Blaenau Gwent</text:p>
          </table:table-cell>
          <table:table-cell office:value-type="float" office:value="51" table:style-name="ce26">
            <text:p>51</text:p>
          </table:table-cell>
          <table:table-cell office:value-type="float" office:value="8.9" table:style-name="ce27">
            <text:p>8.9</text:p>
          </table:table-cell>
          <table:table-cell table:number-columns-repeated="16379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20</text:p>
          </table:table-cell>
          <table:table-cell office:value-type="string" table:style-name="ce25">
            <text:p>Torfaen</text:p>
          </table:table-cell>
          <table:table-cell office:value-type="float" office:value="36" table:style-name="ce26">
            <text:p>36</text:p>
          </table:table-cell>
          <table:table-cell office:value-type="float" office:value="4.3" table:style-name="ce27">
            <text:p>4.3</text:p>
          </table:table-cell>
          <table:table-cell table:number-columns-repeated="16379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21</text:p>
          </table:table-cell>
          <table:table-cell office:value-type="string" table:style-name="ce25">
            <text:p>Monmouthshire</text:p>
          </table:table-cell>
          <table:table-cell office:value-type="float" office:value="34" table:style-name="ce26">
            <text:p>34</text:p>
          </table:table-cell>
          <table:table-cell office:value-type="float" office:value="4.8" table:style-name="ce27">
            <text:p>4.8</text:p>
          </table:table-cell>
          <table:table-cell table:number-columns-repeated="16379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W06000022</text:p>
          </table:table-cell>
          <table:table-cell office:value-type="string" table:style-name="ce25">
            <text:p>Newport</text:p>
          </table:table-cell>
          <table:table-cell office:value-type="float" office:value="95" table:style-name="ce26">
            <text:p>95</text:p>
          </table:table-cell>
          <table:table-cell office:value-type="float" office:value="5.6" table:style-name="ce27">
            <text:p>5.6</text:p>
          </table:table-cell>
          <table:table-cell table:number-columns-repeated="16379"/>
        </table:table-row>
        <table:table-row table:style-name="ro12">
          <table:table-cell office:value-type="float" office:value="2025" table:style-name="ce28">
            <text:p>2025</text:p>
          </table:table-cell>
          <table:table-cell office:value-type="string" table:style-name="ce24">
            <text:p>NotStated</text:p>
          </table:table-cell>
          <table:table-cell office:value-type="string" table:style-name="ce25">
            <text:p>Not Stated</text:p>
          </table:table-cell>
          <table:table-cell office:value-type="float" office:value="11" table:style-name="ce26">
            <text:p>11</text:p>
          </table:table-cell>
          <table:table-cell office:value-type="float" office:value="7" table:style-name="ce27">
            <text:p>7.0</text:p>
          </table:table-cell>
          <table:table-cell table:number-columns-repeated="16379"/>
        </table:table-row>
        <table:table-row table:number-rows-repeated="1048541" table:style-name="ro13">
          <table:table-cell table:number-columns-repeated="16384"/>
        </table:table-row>
      </table:table>
      <table:database-ranges>
        <table:database-range table:target-range-address="Table_1.A4:Table_1.E35" table:name="Face_to_face_contacts_201920_and_20202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Verdana" svg:font-family="Verdana"/>
    <style:font-face style:name="Times New Roman" svg:font-family="&quot;Times New Roman&quot;"/>
    <style:font-face style:name="Cambria" svg:font-family="Cambria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">
      <number:number number:decimal-places="1" number:min-decimal-places="1" number:min-integer-digits="1"/>
    </number:number-style>
    <number:number-style style:name="N37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7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number-style style:name="N38P0">
      <number:text> </number:text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number number:decimal-places="2" number:min-decimal-places="2" number:min-integer-digits="1" number:grouping="true"/>
      <number:text> </number:text>
    </number:number-style>
    <number:number-style style:name="N3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_50_0_37__32_-_32_Accent1" style:display-name="20% - Accent1" style:family="table-cell" style:data-style-name="N0">
      <style:table-cell-properties fo:background-color="#FFFFFF"/>
      <style:text-properties style:font-name="Calibri" style:font-name-asian="Calibri" style:font-name-complex="Calibri" fo:font-size="11pt" style:font-size-asian="11pt" style:font-size-complex="11pt"/>
    </style:style>
    <style:style style:name="_50_0_37__32_-_32_Accent1_32_2" style:display-name="20% - Accent1 2" style:family="table-cell" style:data-style-name="N0">
      <style:table-cell-properties fo:background-color="#DCE6F1"/>
    </style:style>
    <style:style style:name="_50_0_37__32_-_32_Accent1_32_3" style:display-name="20% - Accent1 3" style:family="table-cell" style:data-style-name="N0">
      <style:table-cell-properties fo:background-color="#DCE6F1"/>
    </style:style>
    <style:style style:name="_50_0_37__32_-_32_Accent2" style:display-name="20% - Accent2" style:family="table-cell" style:data-style-name="N0">
      <style:table-cell-properties fo:background-color="#FFCC99"/>
      <style:text-properties style:font-name="Calibri" style:font-name-asian="Calibri" style:font-name-complex="Calibri" fo:font-size="11pt" style:font-size-asian="11pt" style:font-size-complex="11pt"/>
    </style:style>
    <style:style style:name="_50_0_37__32_-_32_Accent2_32_2" style:display-name="20% - Accent2 2" style:family="table-cell" style:data-style-name="N0">
      <style:table-cell-properties fo:background-color="#F2DCDB"/>
    </style:style>
    <style:style style:name="_50_0_37__32_-_32_Accent2_32_3" style:display-name="20% - Accent2 3" style:family="table-cell" style:data-style-name="N0">
      <style:table-cell-properties fo:background-color="#F2DCDB"/>
    </style:style>
    <style:style style:name="_50_0_37__32_-_32_Accent3" style:display-name="20% - Accent3" style:family="table-cell" style:data-style-name="N0">
      <style:table-cell-properties fo:background-color="#A3CAFF"/>
      <style:text-properties style:font-name="Calibri" style:font-name-asian="Calibri" style:font-name-complex="Calibri" fo:font-size="11pt" style:font-size-asian="11pt" style:font-size-complex="11pt"/>
    </style:style>
    <style:style style:name="_50_0_37__32_-_32_Accent3_32_2" style:display-name="20% - Accent3 2" style:family="table-cell" style:data-style-name="N0">
      <style:table-cell-properties fo:background-color="#EBF1DE"/>
    </style:style>
    <style:style style:name="_50_0_37__32_-_32_Accent3_32_3" style:display-name="20% - Accent3 3" style:family="table-cell" style:data-style-name="N0">
      <style:table-cell-properties fo:background-color="#EBF1DE"/>
    </style:style>
    <style:style style:name="_50_0_37__32_-_32_Accent4" style:display-name="20% - Accent4" style:family="table-cell" style:data-style-name="N0">
      <style:table-cell-properties fo:background-color="#FFFFFF"/>
      <style:text-properties style:font-name="Calibri" style:font-name-asian="Calibri" style:font-name-complex="Calibri" fo:font-size="11pt" style:font-size-asian="11pt" style:font-size-complex="11pt"/>
    </style:style>
    <style:style style:name="_50_0_37__32_-_32_Accent4_32_2" style:display-name="20% - Accent4 2" style:family="table-cell" style:data-style-name="N0">
      <style:table-cell-properties fo:background-color="#E4DFEC"/>
    </style:style>
    <style:style style:name="_50_0_37__32_-_32_Accent4_32_3" style:display-name="20% - Accent4 3" style:family="table-cell" style:data-style-name="N0">
      <style:table-cell-properties fo:background-color="#E4DFEC"/>
    </style:style>
    <style:style style:name="_50_0_37__32_-_32_Accent5" style:display-name="20% - Accent5" style:family="table-cell" style:data-style-name="N0">
      <style:table-cell-properties fo:background-color="#DDECFF"/>
      <style:text-properties style:font-name="Calibri" style:font-name-asian="Calibri" style:font-name-complex="Calibri" fo:font-size="11pt" style:font-size-asian="11pt" style:font-size-complex="11pt"/>
    </style:style>
    <style:style style:name="_50_0_37__32_-_32_Accent5_32_2" style:display-name="20% - Accent5 2" style:family="table-cell" style:data-style-name="N0">
      <style:table-cell-properties fo:background-color="#DAEEF3"/>
    </style:style>
    <style:style style:name="_50_0_37__32_-_32_Accent5_32_3" style:display-name="20% - Accent5 3" style:family="table-cell" style:data-style-name="N0">
      <style:table-cell-properties fo:background-color="#DAEEF3"/>
    </style:style>
    <style:style style:name="_50_0_37__32_-_32_Accent6" style:display-name="20% - Accent6" style:family="table-cell" style:data-style-name="N0">
      <style:table-cell-properties fo:background-color="#FFCC99"/>
      <style:text-properties style:font-name="Calibri" style:font-name-asian="Calibri" style:font-name-complex="Calibri" fo:font-size="11pt" style:font-size-asian="11pt" style:font-size-complex="11pt"/>
    </style:style>
    <style:style style:name="_50_0_37__32_-_32_Accent6_32_2" style:display-name="20% - Accent6 2" style:family="table-cell" style:data-style-name="N0">
      <style:table-cell-properties fo:background-color="#FDE9D9"/>
    </style:style>
    <style:style style:name="_50_0_37__32_-_32_Accent6_32_3" style:display-name="20% - Accent6 3" style:family="table-cell" style:data-style-name="N0">
      <style:table-cell-properties fo:background-color="#FDE9D9"/>
    </style:style>
    <style:style style:name="_52_0_37__32_-_32_Accent1" style:display-name="40% - Accent1" style:family="table-cell" style:data-style-name="N0">
      <style:table-cell-properties fo:background-color="#C0C0C0"/>
      <style:text-properties style:font-name="Calibri" style:font-name-asian="Calibri" style:font-name-complex="Calibri" fo:font-size="11pt" style:font-size-asian="11pt" style:font-size-complex="11pt"/>
    </style:style>
    <style:style style:name="_52_0_37__32_-_32_Accent1_32_2" style:display-name="40% - Accent1 2" style:family="table-cell" style:data-style-name="N0">
      <style:table-cell-properties fo:background-color="#B8CCE4"/>
    </style:style>
    <style:style style:name="_52_0_37__32_-_32_Accent1_32_3" style:display-name="40% - Accent1 3" style:family="table-cell" style:data-style-name="N0">
      <style:table-cell-properties fo:background-color="#B8CCE4"/>
    </style:style>
    <style:style style:name="_52_0_37__32_-_32_Accent2" style:display-name="40% - Accent2" style:family="table-cell" style:data-style-name="N0">
      <style:table-cell-properties fo:background-color="#7DB5FF"/>
      <style:text-properties style:font-name="Calibri" style:font-name-asian="Calibri" style:font-name-complex="Calibri" fo:font-size="11pt" style:font-size-asian="11pt" style:font-size-complex="11pt"/>
    </style:style>
    <style:style style:name="_52_0_37__32_-_32_Accent2_32_2" style:display-name="40% - Accent2 2" style:family="table-cell" style:data-style-name="N0">
      <style:table-cell-properties fo:background-color="#E6B8B7"/>
    </style:style>
    <style:style style:name="_52_0_37__32_-_32_Accent2_32_3" style:display-name="40% - Accent2 3" style:family="table-cell" style:data-style-name="N0">
      <style:table-cell-properties fo:background-color="#E6B8B7"/>
    </style:style>
    <style:style style:name="_52_0_37__32_-_32_Accent3" style:display-name="40% - Accent3" style:family="table-cell" style:data-style-name="N0">
      <style:table-cell-properties fo:background-color="#FFFF99"/>
      <style:text-properties style:font-name="Calibri" style:font-name-asian="Calibri" style:font-name-complex="Calibri" fo:font-size="11pt" style:font-size-asian="11pt" style:font-size-complex="11pt"/>
    </style:style>
    <style:style style:name="_52_0_37__32_-_32_Accent3_32_2" style:display-name="40% - Accent3 2" style:family="table-cell" style:data-style-name="N0">
      <style:table-cell-properties fo:background-color="#D8E4BC"/>
    </style:style>
    <style:style style:name="_52_0_37__32_-_32_Accent3_32_3" style:display-name="40% - Accent3 3" style:family="table-cell" style:data-style-name="N0">
      <style:table-cell-properties fo:background-color="#D8E4BC"/>
    </style:style>
    <style:style style:name="_52_0_37__32_-_32_Accent4" style:display-name="40% - Accent4" style:family="table-cell" style:data-style-name="N0">
      <style:table-cell-properties fo:background-color="#C0C0C0"/>
      <style:text-properties style:font-name="Calibri" style:font-name-asian="Calibri" style:font-name-complex="Calibri" fo:font-size="11pt" style:font-size-asian="11pt" style:font-size-complex="11pt"/>
    </style:style>
    <style:style style:name="_52_0_37__32_-_32_Accent4_32_2" style:display-name="40% - Accent4 2" style:family="table-cell" style:data-style-name="N0">
      <style:table-cell-properties fo:background-color="#CCC0DA"/>
    </style:style>
    <style:style style:name="_52_0_37__32_-_32_Accent4_32_3" style:display-name="40% - Accent4 3" style:family="table-cell" style:data-style-name="N0">
      <style:table-cell-properties fo:background-color="#CCC0DA"/>
    </style:style>
    <style:style style:name="_52_0_37__32_-_32_Accent5" style:display-name="40% - Accent5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Accent5_32_2" style:display-name="40% - Accent5 2" style:family="table-cell" style:data-style-name="N0">
      <style:table-cell-properties fo:background-color="#B7DEE8"/>
    </style:style>
    <style:style style:name="_52_0_37__32_-_32_Accent5_32_3" style:display-name="40% - Accent5 3" style:family="table-cell" style:data-style-name="N0">
      <style:table-cell-properties fo:background-color="#B7DEE8"/>
    </style:style>
    <style:style style:name="_52_0_37__32_-_32_Accent6" style:display-name="40% - Accent6" style:family="table-cell" style:data-style-name="N0">
      <style:table-cell-properties fo:background-color="#FFCC99"/>
      <style:text-properties style:font-name="Calibri" style:font-name-asian="Calibri" style:font-name-complex="Calibri" fo:font-size="11pt" style:font-size-asian="11pt" style:font-size-complex="11pt"/>
    </style:style>
    <style:style style:name="_52_0_37__32_-_32_Accent6_32_2" style:display-name="40% - Accent6 2" style:family="table-cell" style:data-style-name="N0">
      <style:table-cell-properties fo:background-color="#FCD5B4"/>
    </style:style>
    <style:style style:name="_52_0_37__32_-_32_Accent6_32_3" style:display-name="40% - Accent6 3" style:family="table-cell" style:data-style-name="N0">
      <style:table-cell-properties fo:background-color="#FCD5B4"/>
    </style:style>
    <style:style style:name="_54_0_37__32_-_32_Accent1" style:display-name="60% - Accent1" style:family="table-cell" style:data-style-name="N0">
      <style:table-cell-properties fo:background-color="#33CCCC"/>
      <style:text-properties fo:color="#C0C0C0" style:font-name="Calibri" style:font-name-asian="Calibri" style:font-name-complex="Calibri" fo:font-size="11pt" style:font-size-asian="11pt" style:font-size-complex="11pt"/>
    </style:style>
    <style:style style:name="_54_0_37__32_-_32_Accent1_32_2" style:display-name="60% - Accent1 2" style:family="table-cell" style:data-style-name="N0">
      <style:table-cell-properties fo:background-color="#C5DEFF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2" style:display-name="60% - Accent2" style:family="table-cell" style:data-style-name="N0">
      <style:table-cell-properties fo:background-color="#7DB5FF"/>
      <style:text-properties fo:color="#C0C0C0" style:font-name="Calibri" style:font-name-asian="Calibri" style:font-name-complex="Calibri" fo:font-size="11pt" style:font-size-asian="11pt" style:font-size-complex="11pt"/>
    </style:style>
    <style:style style:name="_54_0_37__32_-_32_Accent2_32_2" style:display-name="60% - Accent2 2" style:family="table-cell" style:data-style-name="N0">
      <style:table-cell-properties fo:background-color="#7DB5FF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3" style:display-name="60% - Accent3" style:family="table-cell" style:data-style-name="N0">
      <style:table-cell-properties fo:background-color="#FFFF99"/>
      <style:text-properties fo:color="#C0C0C0" style:font-name="Calibri" style:font-name-asian="Calibri" style:font-name-complex="Calibri" fo:font-size="11pt" style:font-size-asian="11pt" style:font-size-complex="11pt"/>
    </style:style>
    <style:style style:name="_54_0_37__32_-_32_Accent3_32_2" style:display-name="60% - Accent3 2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4" style:display-name="60% - Accent4" style:family="table-cell" style:data-style-name="N0">
      <style:table-cell-properties fo:background-color="#C0C0C0"/>
      <style:text-properties fo:color="#C0C0C0" style:font-name="Calibri" style:font-name-asian="Calibri" style:font-name-complex="Calibri" fo:font-size="11pt" style:font-size-asian="11pt" style:font-size-complex="11pt"/>
    </style:style>
    <style:style style:name="_54_0_37__32_-_32_Accent4_32_2" style:display-name="60% - Accent4 2" style:family="table-cell" style:data-style-name="N0">
      <style:table-cell-properties fo:background-color="#A3CAFF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5" style:display-name="60% - Accent5" style:family="table-cell" style:data-style-name="N0">
      <style:table-cell-properties fo:background-color="#33CCCC"/>
      <style:text-properties fo:color="#C0C0C0" style:font-name="Calibri" style:font-name-asian="Calibri" style:font-name-complex="Calibri" fo:font-size="11pt" style:font-size-asian="11pt" style:font-size-complex="11pt"/>
    </style:style>
    <style:style style:name="_54_0_37__32_-_32_Accent5_32_2" style:display-name="60% - Accent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Accent6" style:display-name="60% - Accent6" style:family="table-cell" style:data-style-name="N0">
      <style:table-cell-properties fo:background-color="#FFCC99"/>
      <style:text-properties fo:color="#C0C0C0" style:font-name="Calibri" style:font-name-asian="Calibri" style:font-name-complex="Calibri" fo:font-size="11pt" style:font-size-asian="11pt" style:font-size-complex="11pt"/>
    </style:style>
    <style:style style:name="_54_0_37__32_-_32_Accent6_32_2" style:display-name="60% - Accent6 2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1" style:family="table-cell" style:data-style-name="N0">
      <style:table-cell-properties fo:background-color="#33CCCC"/>
      <style:text-properties fo:color="#C0C0C0" style:font-name="Calibri" style:font-name-asian="Calibri" style:font-name-complex="Calibri" fo:font-size="11pt" style:font-size-asian="11pt" style:font-size-complex="11pt"/>
    </style:style>
    <style:style style:name="Accent1_32_2" style:display-name="Accent1 2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2" style:family="table-cell" style:data-style-name="N0">
      <style:table-cell-properties fo:background-color="#FF0000"/>
      <style:text-properties fo:color="#C0C0C0" style:font-name="Calibri" style:font-name-asian="Calibri" style:font-name-complex="Calibri" fo:font-size="11pt" style:font-size-asian="11pt" style:font-size-complex="11pt"/>
    </style:style>
    <style:style style:name="Accent2_32_2" style:display-name="Accent2 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3" style:family="table-cell" style:data-style-name="N0">
      <style:table-cell-properties fo:background-color="#339966"/>
      <style:text-properties fo:color="#C0C0C0" style:font-name="Calibri" style:font-name-asian="Calibri" style:font-name-complex="Calibri" fo:font-size="11pt" style:font-size-asian="11pt" style:font-size-complex="11pt"/>
    </style:style>
    <style:style style:name="Accent3_32_2" style:display-name="Accent3 2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4" style:family="table-cell" style:data-style-name="N0">
      <style:table-cell-properties fo:background-color="#666699"/>
      <style:text-properties fo:color="#C0C0C0" style:font-name="Calibri" style:font-name-asian="Calibri" style:font-name-complex="Calibri" fo:font-size="11pt" style:font-size-asian="11pt" style:font-size-complex="11pt"/>
    </style:style>
    <style:style style:name="Accent4_32_2" style:display-name="Accent4 2" style:family="table-cell" style:data-style-name="N0">
      <style:table-cell-properties fo:background-color="#A3CAFF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5" style:family="table-cell" style:data-style-name="N0">
      <style:table-cell-properties fo:background-color="#33CCCC"/>
      <style:text-properties fo:color="#C0C0C0" style:font-name="Calibri" style:font-name-asian="Calibri" style:font-name-complex="Calibri" fo:font-size="11pt" style:font-size-asian="11pt" style:font-size-complex="11pt"/>
    </style:style>
    <style:style style:name="Accent5_32_2" style:display-name="Accent5 2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Accent6" style:family="table-cell" style:data-style-name="N0">
      <style:table-cell-properties fo:background-color="#FF6600"/>
      <style:text-properties fo:color="#C0C0C0" style:font-name="Calibri" style:font-name-asian="Calibri" style:font-name-complex="Calibri" fo:font-size="11pt" style:font-size-asian="11pt" style:font-size-complex="11pt"/>
    </style:style>
    <style:style style:name="Accent6_32_2" style:display-name="Accent6 2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/>
    </style:style>
    <style:style style:name="Bad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/>
    </style:style>
    <style:style style:name="Bad_32_2" style:display-name="Bad 2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/>
    </style:style>
    <style:style style:name="Calculation" style:family="table-cell" style:data-style-name="N0">
      <style:table-cell-properties fo:border="thin solid #808080" fo:background-color="#FFFFFF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alculation_32_2" style:display-name="Calculation 2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alculation_32_2_32_2" style:display-name="Calculation 2 2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alculation_32_2_32_3" style:display-name="Calculation 2 3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alculation_32_2_32_4" style:display-name="Calculation 2 4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alculation_32_2_32_5" style:display-name="Calculation 2 5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alculation_32_2_32_6" style:display-name="Calculation 2 6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alculation_32_2_32_7" style:display-name="Calculation 2 7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f1" style:family="table-cell" style:data-style-name="N0">
      <style:text-properties fo:color="#FF0000"/>
    </style:style>
    <style:style style:name="cf2" style:family="table-cell" style:data-style-name="N0">
      <style:text-properties fo:color="#9C0006"/>
    </style:style>
    <style:style style:name="Check_32_Cell" style:display-name="Check Cell" style:family="table-cell" style:data-style-name="N0">
      <style:table-cell-properties fo:border="thin double #333333" fo:background-color="#969696"/>
      <style:text-properties fo:color="#C0C0C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heck_32_Cell_32_2" style:display-name="Check Cell 2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omma" style:family="table-cell" style:data-style-name="N37"/>
    <style:style style:name="Comma_32_2" style:display-name="Comma 2" style:family="table-cell" style:data-style-name="N37"/>
    <style:style style:name="Comma_32_2_32_10" style:display-name="Comma 2 10" style:family="table-cell" style:data-style-name="N37"/>
    <style:style style:name="Comma_32_2_32_11" style:display-name="Comma 2 11" style:family="table-cell" style:data-style-name="N37"/>
    <style:style style:name="Comma_32_2_32_12" style:display-name="Comma 2 12" style:family="table-cell" style:data-style-name="N37"/>
    <style:style style:name="Comma_32_2_32_13" style:display-name="Comma 2 13" style:family="table-cell" style:data-style-name="N37"/>
    <style:style style:name="Comma_32_2_32_14" style:display-name="Comma 2 14" style:family="table-cell" style:data-style-name="N37"/>
    <style:style style:name="Comma_32_2_32_15" style:display-name="Comma 2 15" style:family="table-cell" style:data-style-name="N37"/>
    <style:style style:name="Comma_32_2_32_16" style:display-name="Comma 2 16" style:family="table-cell" style:data-style-name="N37"/>
    <style:style style:name="Comma_32_2_32_17" style:display-name="Comma 2 17" style:family="table-cell" style:data-style-name="N37"/>
    <style:style style:name="Comma_32_2_32_18" style:display-name="Comma 2 18" style:family="table-cell" style:data-style-name="N37"/>
    <style:style style:name="Comma_32_2_32_19" style:display-name="Comma 2 19" style:family="table-cell" style:data-style-name="N37"/>
    <style:style style:name="Comma_32_2_32_2" style:display-name="Comma 2 2" style:family="table-cell" style:data-style-name="N37"/>
    <style:style style:name="Comma_32_2_32_2_32_2" style:display-name="Comma 2 2 2" style:family="table-cell" style:data-style-name="N37"/>
    <style:style style:name="Comma_32_2_32_20" style:display-name="Comma 2 20" style:family="table-cell" style:data-style-name="N37"/>
    <style:style style:name="Comma_32_2_32_21" style:display-name="Comma 2 21" style:family="table-cell" style:data-style-name="N37"/>
    <style:style style:name="Comma_32_2_32_22" style:display-name="Comma 2 22" style:family="table-cell" style:data-style-name="N37"/>
    <style:style style:name="Comma_32_2_32_3" style:display-name="Comma 2 3" style:family="table-cell" style:data-style-name="N37"/>
    <style:style style:name="Comma_32_2_32_4" style:display-name="Comma 2 4" style:family="table-cell" style:data-style-name="N37"/>
    <style:style style:name="Comma_32_2_32_5" style:display-name="Comma 2 5" style:family="table-cell" style:data-style-name="N37"/>
    <style:style style:name="Comma_32_2_32_6" style:display-name="Comma 2 6" style:family="table-cell" style:data-style-name="N37"/>
    <style:style style:name="Comma_32_2_32_7" style:display-name="Comma 2 7" style:family="table-cell" style:data-style-name="N37"/>
    <style:style style:name="Comma_32_2_32_8" style:display-name="Comma 2 8" style:family="table-cell" style:data-style-name="N37"/>
    <style:style style:name="Comma_32_2_32_9" style:display-name="Comma 2 9" style:family="table-cell" style:data-style-name="N37"/>
    <style:style style:name="Comma_32_3" style:display-name="Comma 3" style:family="table-cell" style:data-style-name="N38"/>
    <style:style style:name="Comma_32_3_32_10" style:display-name="Comma 3 10" style:family="table-cell" style:data-style-name="N37"/>
    <style:style style:name="Comma_32_3_32_11" style:display-name="Comma 3 11" style:family="table-cell" style:data-style-name="N37"/>
    <style:style style:name="Comma_32_3_32_12" style:display-name="Comma 3 12" style:family="table-cell" style:data-style-name="N37"/>
    <style:style style:name="Comma_32_3_32_13" style:display-name="Comma 3 13" style:family="table-cell" style:data-style-name="N37"/>
    <style:style style:name="Comma_32_3_32_14" style:display-name="Comma 3 14" style:family="table-cell" style:data-style-name="N37"/>
    <style:style style:name="Comma_32_3_32_15" style:display-name="Comma 3 15" style:family="table-cell" style:data-style-name="N37"/>
    <style:style style:name="Comma_32_3_32_16" style:display-name="Comma 3 16" style:family="table-cell" style:data-style-name="N37"/>
    <style:style style:name="Comma_32_3_32_17" style:display-name="Comma 3 17" style:family="table-cell" style:data-style-name="N37"/>
    <style:style style:name="Comma_32_3_32_18" style:display-name="Comma 3 18" style:family="table-cell" style:data-style-name="N37"/>
    <style:style style:name="Comma_32_3_32_19" style:display-name="Comma 3 19" style:family="table-cell" style:data-style-name="N37"/>
    <style:style style:name="Comma_32_3_32_2" style:display-name="Comma 3 2" style:family="table-cell" style:data-style-name="N37"/>
    <style:style style:name="Comma_32_3_32_20" style:display-name="Comma 3 20" style:family="table-cell" style:data-style-name="N37"/>
    <style:style style:name="Comma_32_3_32_21" style:display-name="Comma 3 21" style:family="table-cell" style:data-style-name="N37"/>
    <style:style style:name="Comma_32_3_32_3" style:display-name="Comma 3 3" style:family="table-cell" style:data-style-name="N37"/>
    <style:style style:name="Comma_32_3_32_4" style:display-name="Comma 3 4" style:family="table-cell" style:data-style-name="N37"/>
    <style:style style:name="Comma_32_3_32_5" style:display-name="Comma 3 5" style:family="table-cell" style:data-style-name="N37"/>
    <style:style style:name="Comma_32_3_32_6" style:display-name="Comma 3 6" style:family="table-cell" style:data-style-name="N37"/>
    <style:style style:name="Comma_32_3_32_7" style:display-name="Comma 3 7" style:family="table-cell" style:data-style-name="N37"/>
    <style:style style:name="Comma_32_3_32_8" style:display-name="Comma 3 8" style:family="table-cell" style:data-style-name="N37"/>
    <style:style style:name="Comma_32_3_32_9" style:display-name="Comma 3 9" style:family="table-cell" style:data-style-name="N37"/>
    <style:style style:name="Comma_32_4" style:display-name="Comma 4" style:family="table-cell" style:data-style-name="N37"/>
    <style:style style:name="Comma_32_4_32_10" style:display-name="Comma 4 10" style:family="table-cell" style:data-style-name="N37"/>
    <style:style style:name="Comma_32_4_32_11" style:display-name="Comma 4 11" style:family="table-cell" style:data-style-name="N37"/>
    <style:style style:name="Comma_32_4_32_12" style:display-name="Comma 4 12" style:family="table-cell" style:data-style-name="N37"/>
    <style:style style:name="Comma_32_4_32_13" style:display-name="Comma 4 13" style:family="table-cell" style:data-style-name="N37"/>
    <style:style style:name="Comma_32_4_32_14" style:display-name="Comma 4 14" style:family="table-cell" style:data-style-name="N37"/>
    <style:style style:name="Comma_32_4_32_15" style:display-name="Comma 4 15" style:family="table-cell" style:data-style-name="N37"/>
    <style:style style:name="Comma_32_4_32_16" style:display-name="Comma 4 16" style:family="table-cell" style:data-style-name="N37"/>
    <style:style style:name="Comma_32_4_32_17" style:display-name="Comma 4 17" style:family="table-cell" style:data-style-name="N37"/>
    <style:style style:name="Comma_32_4_32_18" style:display-name="Comma 4 18" style:family="table-cell" style:data-style-name="N37"/>
    <style:style style:name="Comma_32_4_32_19" style:display-name="Comma 4 19" style:family="table-cell" style:data-style-name="N37"/>
    <style:style style:name="Comma_32_4_32_2" style:display-name="Comma 4 2" style:family="table-cell" style:data-style-name="N37"/>
    <style:style style:name="Comma_32_4_32_20" style:display-name="Comma 4 20" style:family="table-cell" style:data-style-name="N37"/>
    <style:style style:name="Comma_32_4_32_21" style:display-name="Comma 4 21" style:family="table-cell" style:data-style-name="N37"/>
    <style:style style:name="Comma_32_4_32_3" style:display-name="Comma 4 3" style:family="table-cell" style:data-style-name="N37"/>
    <style:style style:name="Comma_32_4_32_4" style:display-name="Comma 4 4" style:family="table-cell" style:data-style-name="N37"/>
    <style:style style:name="Comma_32_4_32_5" style:display-name="Comma 4 5" style:family="table-cell" style:data-style-name="N37"/>
    <style:style style:name="Comma_32_4_32_6" style:display-name="Comma 4 6" style:family="table-cell" style:data-style-name="N37"/>
    <style:style style:name="Comma_32_4_32_7" style:display-name="Comma 4 7" style:family="table-cell" style:data-style-name="N37"/>
    <style:style style:name="Comma_32_4_32_8" style:display-name="Comma 4 8" style:family="table-cell" style:data-style-name="N37"/>
    <style:style style:name="Comma_32_4_32_9" style:display-name="Comma 4 9" style:family="table-cell" style:data-style-name="N37"/>
    <style:style style:name="Comma_32_5" style:display-name="Comma 5" style:family="table-cell" style:data-style-name="N37"/>
    <style:style style:name="Comma_32_6" style:display-name="Comma 6" style:family="table-cell" style:data-style-name="N37"/>
    <style:style style:name="Comma_32_7" style:display-name="Comma 7" style:family="table-cell" style:data-style-name="N37"/>
    <style:style style:name="Comma_32_8" style:display-name="Comma 8" style:family="table-cell" style:data-style-name="N37"/>
    <style:style style:name="Comma_32_9" style:display-name="Comma 9" style:family="table-cell" style:data-style-name="N38"/>
    <style:style style:name="Explanatory_32_Text" style:display-name="Explanatory Text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Explanatory_32_Text_32_2" style:display-name="Explanatory Text 2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Good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/>
    </style:style>
    <style:style style:name="Good_32_2" style:display-name="Good 2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/>
    </style:style>
    <style:style style:name="Heading_32_1" style:display-name="Heading 1" style:family="table-cell" style:data-style-name="N0">
      <style:table-cell-properties fo:border-top="none" fo:border-bottom="thick solid #33CCCC" fo:border-left="none" fo:border-right="none"/>
      <style:text-properties fo:color="#333399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Heading_32_1_32_2" style:display-name="Heading 1 2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C0C0C0" fo:border-left="none" fo:border-right="none"/>
      <style:text-properties fo:color="#333399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Heading_32_2_32_2" style:display-name="Heading 2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33CCCC" fo:border-left="none" fo:border-right="none"/>
      <style:text-properties fo:color="#333399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Heading_32_3_32_2" style:display-name="Heading 3 2" style:family="table-cell" style:data-style-name="N0">
      <style:table-cell-properties fo:border-top="none" fo:border-bottom="2pt solid #C5DEFF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Heading_32_4" style:display-name="Heading 4" style:family="table-cell" style:data-style-name="N0">
      <style:text-properties fo:color="#333399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Heading_32_4_32_2" style:display-name="Heading 4 2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Hyperlink" style:family="table-cell" style:data-style-name="N0"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Hyperlink_32_2" style:display-name="Hyperlink 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0" style:display-name="Hyperlink 2 1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00" style:display-name="Hyperlink 2 10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01" style:display-name="Hyperlink 2 10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02" style:display-name="Hyperlink 2 10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03" style:display-name="Hyperlink 2 10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04" style:display-name="Hyperlink 2 10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05" style:display-name="Hyperlink 2 10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06" style:display-name="Hyperlink 2 10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07" style:display-name="Hyperlink 2 10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08" style:display-name="Hyperlink 2 10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09" style:display-name="Hyperlink 2 10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1" style:display-name="Hyperlink 2 1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10" style:display-name="Hyperlink 2 11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11" style:display-name="Hyperlink 2 11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12" style:display-name="Hyperlink 2 11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13" style:display-name="Hyperlink 2 11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14" style:display-name="Hyperlink 2 11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15" style:display-name="Hyperlink 2 11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16" style:display-name="Hyperlink 2 11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17" style:display-name="Hyperlink 2 11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18" style:display-name="Hyperlink 2 11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19" style:display-name="Hyperlink 2 11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2" style:display-name="Hyperlink 2 1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20" style:display-name="Hyperlink 2 12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21" style:display-name="Hyperlink 2 12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22" style:display-name="Hyperlink 2 12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23" style:display-name="Hyperlink 2 12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24" style:display-name="Hyperlink 2 12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25" style:display-name="Hyperlink 2 12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26" style:display-name="Hyperlink 2 12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27" style:display-name="Hyperlink 2 12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28" style:display-name="Hyperlink 2 12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29" style:display-name="Hyperlink 2 12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3" style:display-name="Hyperlink 2 1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30" style:display-name="Hyperlink 2 13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31" style:display-name="Hyperlink 2 13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32" style:display-name="Hyperlink 2 13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33" style:display-name="Hyperlink 2 13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34" style:display-name="Hyperlink 2 13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35" style:display-name="Hyperlink 2 13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36" style:display-name="Hyperlink 2 13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37" style:display-name="Hyperlink 2 13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38" style:display-name="Hyperlink 2 13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39" style:display-name="Hyperlink 2 13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4" style:display-name="Hyperlink 2 1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40" style:display-name="Hyperlink 2 14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41" style:display-name="Hyperlink 2 14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42" style:display-name="Hyperlink 2 14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43" style:display-name="Hyperlink 2 14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44" style:display-name="Hyperlink 2 14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45" style:display-name="Hyperlink 2 14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46" style:display-name="Hyperlink 2 14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47" style:display-name="Hyperlink 2 14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48" style:display-name="Hyperlink 2 14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49" style:display-name="Hyperlink 2 149" style:family="table-cell" style:data-style-name="N0">
      <style:text-properties fo:color="#0000FF" style:font-name="Verdana" style:font-name-asian="Verdana" style:font-name-complex="Verdana" fo:font-size="9pt" style:font-size-asian="9pt" style:font-size-complex="9pt" style:text-underline-style="solid" style:text-underline-type="single"/>
    </style:style>
    <style:style style:name="Hyperlink_32_2_32_149_32_2" style:display-name="Hyperlink 2 149 2" style:family="table-cell" style:data-style-name="N0"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Hyperlink_32_2_32_15" style:display-name="Hyperlink 2 1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50" style:display-name="Hyperlink 2 150" style:family="table-cell" style:data-style-name="N0">
      <style:text-properties fo:color="#0000FF" style:font-name="Verdana" style:font-name-asian="Verdana" style:font-name-complex="Verdana" fo:font-size="9pt" style:font-size-asian="9pt" style:font-size-complex="9pt" style:text-underline-style="solid" style:text-underline-type="single"/>
    </style:style>
    <style:style style:name="Hyperlink_32_2_32_151" style:display-name="Hyperlink 2 15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6" style:display-name="Hyperlink 2 1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7" style:display-name="Hyperlink 2 1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8" style:display-name="Hyperlink 2 1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19" style:display-name="Hyperlink 2 1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2" style:display-name="Hyperlink 2 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2_32_2" style:display-name="Hyperlink 2 2 2" style:family="table-cell" style:data-style-name="N0"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Hyperlink_32_2_32_2_32_3" style:display-name="Hyperlink 2 2 3" style:family="table-cell" style:data-style-name="N0"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Hyperlink_32_2_32_20" style:display-name="Hyperlink 2 2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21" style:display-name="Hyperlink 2 2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22" style:display-name="Hyperlink 2 2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23" style:display-name="Hyperlink 2 2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24" style:display-name="Hyperlink 2 2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25" style:display-name="Hyperlink 2 2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26" style:display-name="Hyperlink 2 2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27" style:display-name="Hyperlink 2 2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28" style:display-name="Hyperlink 2 2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29" style:display-name="Hyperlink 2 2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3" style:display-name="Hyperlink 2 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30" style:display-name="Hyperlink 2 3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31" style:display-name="Hyperlink 2 3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32" style:display-name="Hyperlink 2 3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33" style:display-name="Hyperlink 2 3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34" style:display-name="Hyperlink 2 3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35" style:display-name="Hyperlink 2 3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36" style:display-name="Hyperlink 2 3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37" style:display-name="Hyperlink 2 3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38" style:display-name="Hyperlink 2 3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39" style:display-name="Hyperlink 2 3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4" style:display-name="Hyperlink 2 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4_32_2" style:display-name="Hyperlink 2 4 2" style:family="table-cell" style:data-style-name="N0">
      <style:text-properties fo:color="#0000FF" style:text-underline-style="solid" style:text-underline-type="single"/>
    </style:style>
    <style:style style:name="Hyperlink_32_2_32_40" style:display-name="Hyperlink 2 4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41" style:display-name="Hyperlink 2 4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42" style:display-name="Hyperlink 2 4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43" style:display-name="Hyperlink 2 4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44" style:display-name="Hyperlink 2 4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45" style:display-name="Hyperlink 2 4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46" style:display-name="Hyperlink 2 4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47" style:display-name="Hyperlink 2 4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48" style:display-name="Hyperlink 2 4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49" style:display-name="Hyperlink 2 4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5" style:display-name="Hyperlink 2 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50" style:display-name="Hyperlink 2 5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51" style:display-name="Hyperlink 2 5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52" style:display-name="Hyperlink 2 5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53" style:display-name="Hyperlink 2 5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54" style:display-name="Hyperlink 2 5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55" style:display-name="Hyperlink 2 5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56" style:display-name="Hyperlink 2 5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57" style:display-name="Hyperlink 2 5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58" style:display-name="Hyperlink 2 5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59" style:display-name="Hyperlink 2 5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6" style:display-name="Hyperlink 2 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60" style:display-name="Hyperlink 2 6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61" style:display-name="Hyperlink 2 6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62" style:display-name="Hyperlink 2 6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63" style:display-name="Hyperlink 2 6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64" style:display-name="Hyperlink 2 6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65" style:display-name="Hyperlink 2 6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66" style:display-name="Hyperlink 2 6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67" style:display-name="Hyperlink 2 6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68" style:display-name="Hyperlink 2 6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69" style:display-name="Hyperlink 2 6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7" style:display-name="Hyperlink 2 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70" style:display-name="Hyperlink 2 7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71" style:display-name="Hyperlink 2 7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72" style:display-name="Hyperlink 2 7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73" style:display-name="Hyperlink 2 7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74" style:display-name="Hyperlink 2 7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75" style:display-name="Hyperlink 2 7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76" style:display-name="Hyperlink 2 7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77" style:display-name="Hyperlink 2 7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78" style:display-name="Hyperlink 2 7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79" style:display-name="Hyperlink 2 7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8" style:display-name="Hyperlink 2 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80" style:display-name="Hyperlink 2 8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81" style:display-name="Hyperlink 2 8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82" style:display-name="Hyperlink 2 8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83" style:display-name="Hyperlink 2 8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84" style:display-name="Hyperlink 2 8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85" style:display-name="Hyperlink 2 8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86" style:display-name="Hyperlink 2 8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87" style:display-name="Hyperlink 2 8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88" style:display-name="Hyperlink 2 8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89" style:display-name="Hyperlink 2 8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9" style:display-name="Hyperlink 2 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90" style:display-name="Hyperlink 2 9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91" style:display-name="Hyperlink 2 9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92" style:display-name="Hyperlink 2 9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93" style:display-name="Hyperlink 2 9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94" style:display-name="Hyperlink 2 9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95" style:display-name="Hyperlink 2 9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96" style:display-name="Hyperlink 2 9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97" style:display-name="Hyperlink 2 9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98" style:display-name="Hyperlink 2 9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2_32_99" style:display-name="Hyperlink 2 9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" style:display-name="Hyperlink 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10" style:display-name="Hyperlink 3 1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11" style:display-name="Hyperlink 3 1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12" style:display-name="Hyperlink 3 1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13" style:display-name="Hyperlink 3 1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14" style:display-name="Hyperlink 3 1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15" style:display-name="Hyperlink 3 1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16" style:display-name="Hyperlink 3 1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17" style:display-name="Hyperlink 3 1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18" style:display-name="Hyperlink 3 1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19" style:display-name="Hyperlink 3 1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2" style:display-name="Hyperlink 3 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2_32_2" style:display-name="Hyperlink 3 2 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20" style:display-name="Hyperlink 3 2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21" style:display-name="Hyperlink 3 2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22" style:display-name="Hyperlink 3 2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23" style:display-name="Hyperlink 3 2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24" style:display-name="Hyperlink 3 2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25" style:display-name="Hyperlink 3 2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26" style:display-name="Hyperlink 3 2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27" style:display-name="Hyperlink 3 2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28" style:display-name="Hyperlink 3 2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29" style:display-name="Hyperlink 3 2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3" style:display-name="Hyperlink 3 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30" style:display-name="Hyperlink 3 3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31" style:display-name="Hyperlink 3 3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32" style:display-name="Hyperlink 3 3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33" style:display-name="Hyperlink 3 3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34" style:display-name="Hyperlink 3 3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35" style:display-name="Hyperlink 3 3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36" style:display-name="Hyperlink 3 3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37" style:display-name="Hyperlink 3 3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38" style:display-name="Hyperlink 3 3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39" style:display-name="Hyperlink 3 3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4" style:display-name="Hyperlink 3 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40" style:display-name="Hyperlink 3 4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41" style:display-name="Hyperlink 3 4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42" style:display-name="Hyperlink 3 4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43" style:display-name="Hyperlink 3 4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44" style:display-name="Hyperlink 3 4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45" style:display-name="Hyperlink 3 4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46" style:display-name="Hyperlink 3 4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47" style:display-name="Hyperlink 3 4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48" style:display-name="Hyperlink 3 4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49" style:display-name="Hyperlink 3 4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5" style:display-name="Hyperlink 3 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50" style:display-name="Hyperlink 3 5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51" style:display-name="Hyperlink 3 5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52" style:display-name="Hyperlink 3 5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53" style:display-name="Hyperlink 3 53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54" style:display-name="Hyperlink 3 54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55" style:display-name="Hyperlink 3 5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56" style:display-name="Hyperlink 3 5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57" style:display-name="Hyperlink 3 5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58" style:display-name="Hyperlink 3 5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59" style:display-name="Hyperlink 3 5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6" style:display-name="Hyperlink 3 6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60" style:display-name="Hyperlink 3 60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61" style:display-name="Hyperlink 3 6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62" style:display-name="Hyperlink 3 6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63" style:display-name="Hyperlink 3 63" style:family="table-cell" style:data-style-name="N0">
      <style:text-properties fo:color="#0000FF" style:font-name="Verdana" style:font-name-asian="Verdana" style:font-name-complex="Verdana" fo:font-size="9pt" style:font-size-asian="9pt" style:font-size-complex="9pt" style:text-underline-style="solid" style:text-underline-type="single"/>
    </style:style>
    <style:style style:name="Hyperlink_32_3_32_64" style:display-name="Hyperlink 3 64" style:family="table-cell" style:data-style-name="N0"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Hyperlink_32_3_32_65" style:display-name="Hyperlink 3 6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7" style:display-name="Hyperlink 3 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8" style:display-name="Hyperlink 3 8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_32_9" style:display-name="Hyperlink 3 9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31" style:display-name="Hyperlink 31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4" style:display-name="Hyperlink 4" style:family="table-cell" style:data-style-name="N0"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Hyperlink_32_4_32_2" style:display-name="Hyperlink 4 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4_32_2_32_2" style:display-name="Hyperlink 4 2 2" style:family="table-cell" style:data-style-name="N0"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Hyperlink_32_5" style:display-name="Hyperlink 5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5_32_2" style:display-name="Hyperlink 5 2" style:family="table-cell" style:data-style-name="N0">
      <style:text-properties fo:color="#0000FF" style:font-name="Verdana" style:font-name-asian="Verdana" style:font-name-complex="Verdana" fo:font-size="9pt" style:font-size-asian="9pt" style:font-size-complex="9pt" style:text-underline-style="solid" style:text-underline-type="single"/>
    </style:style>
    <style:style style:name="Hyperlink_32_6" style:display-name="Hyperlink 6" style:family="table-cell" style:data-style-name="N0"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Hyperlink_32_7" style:display-name="Hyperlink 7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7_32_2" style:display-name="Hyperlink 7 2" style:family="table-cell" style:data-style-name="N0">
      <style:text-properties fo:color="#0000FF" fo:font-size="10pt" style:font-size-asian="10pt" style:font-size-complex="10pt" style:text-underline-style="solid" style:text-underline-type="single"/>
    </style:style>
    <style:style style:name="Hyperlink_32_8" style:display-name="Hyperlink 8" style:family="table-cell" style:data-style-name="N0">
      <style:text-properties fo:color="#0000FF" style:font-name="Calibri" style:font-name-asian="Calibri" style:font-name-complex="Calibri" fo:font-size="11pt" style:font-size-asian="11pt" style:font-size-complex="11pt" style:text-underline-style="solid" style:text-underline-type="single"/>
    </style:style>
    <style:style style:name="Input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Input_32_2" style:display-name="Input 2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Input_32_2_32_2" style:display-name="Input 2 2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Input_32_2_32_3" style:display-name="Input 2 3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Input_32_2_32_4" style:display-name="Input 2 4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Input_32_2_32_5" style:display-name="Input 2 5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Input_32_2_32_6" style:display-name="Input 2 6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Input_32_2_32_7" style:display-name="Input 2 7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Linked_32_Cell" style:display-name="Linked Cell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/>
    </style:style>
    <style:style style:name="Linked_32_Cell_32_2" style:display-name="Linked Cell 2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/>
    </style:style>
    <style:style style:name="Neutral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/>
    </style:style>
    <style:style style:name="Neutral_32_2" style:display-name="Neutral 2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2pt" style:font-size-asian="12pt" style:font-size-complex="12pt"/>
    </style:style>
    <style:style style:name="Normal_32_10" style:display-name="Normal 10" style:family="table-cell" style:data-style-name="N0">
      <style:table-cell-properties style:vertical-align="automatic" fo:background-color="transparent"/>
    </style:style>
    <style:style style:name="Normal_32_10_32_10" style:display-name="Normal 10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0_32_2" style:display-name="Normal 10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0_32_3" style:display-name="Normal 10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1" style:display-name="Normal 10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1_32_2" style:display-name="Normal 10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1_32_3" style:display-name="Normal 10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2" style:display-name="Normal 10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2_32_2" style:display-name="Normal 10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2_32_3" style:display-name="Normal 10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3" style:display-name="Normal 10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3_32_2" style:display-name="Normal 10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3_32_3" style:display-name="Normal 10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4" style:display-name="Normal 10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4_32_2" style:display-name="Normal 10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4_32_3" style:display-name="Normal 10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5" style:display-name="Normal 10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5_32_2" style:display-name="Normal 10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5_32_3" style:display-name="Normal 10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6" style:display-name="Normal 10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6_32_2" style:display-name="Normal 10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6_32_3" style:display-name="Normal 10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7" style:display-name="Normal 10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8" style:display-name="Normal 10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19" style:display-name="Normal 10 1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10_32_2" style:display-name="Normal 10 2" style:family="table-cell" style:data-style-name="N0">
      <style:table-cell-properties style:vertical-align="automatic" fo:background-color="transparent"/>
    </style:style>
    <style:style style:name="Normal_32_10_32_2_32_2" style:display-name="Normal 10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2_32_3" style:display-name="Normal 10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3" style:display-name="Normal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3_32_2" style:display-name="Normal 10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3_32_3" style:display-name="Normal 10 3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10_32_4" style:display-name="Normal 10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10_32_4_32_2" style:display-name="Normal 10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4_32_3" style:display-name="Normal 10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5" style:display-name="Normal 10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5_32_2" style:display-name="Normal 10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5_32_3" style:display-name="Normal 10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6" style:display-name="Normal 10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6_32_2" style:display-name="Normal 10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6_32_3" style:display-name="Normal 10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7" style:display-name="Normal 10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7_32_2" style:display-name="Normal 10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7_32_3" style:display-name="Normal 10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8" style:display-name="Normal 10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8_32_2" style:display-name="Normal 10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8_32_3" style:display-name="Normal 10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9" style:display-name="Normal 10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9_32_2" style:display-name="Normal 10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0_32_9_32_3" style:display-name="Normal 10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1" style:display-name="Normal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11_32_2" style:display-name="Normal 11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11_32_3" style:display-name="Normal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1_32_4" style:display-name="Normal 11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" style:display-name="Normal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0" style:display-name="Normal 12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0_32_2" style:display-name="Normal 12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0_32_3" style:display-name="Normal 12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1" style:display-name="Normal 12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1_32_2" style:display-name="Normal 12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1_32_3" style:display-name="Normal 12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2" style:display-name="Normal 12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2_32_2" style:display-name="Normal 12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2_32_3" style:display-name="Normal 12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3" style:display-name="Normal 12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3_32_2" style:display-name="Normal 12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3_32_3" style:display-name="Normal 12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4" style:display-name="Normal 12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4_32_2" style:display-name="Normal 12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4_32_3" style:display-name="Normal 12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5" style:display-name="Normal 12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5_32_2" style:display-name="Normal 12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5_32_3" style:display-name="Normal 12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6" style:display-name="Normal 12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6_32_2" style:display-name="Normal 12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6_32_3" style:display-name="Normal 12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7" style:display-name="Normal 12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8" style:display-name="Normal 12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19" style:display-name="Normal 12 1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12_32_2" style:display-name="Normal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2_32_2" style:display-name="Normal 12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2_32_3" style:display-name="Normal 12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3" style:display-name="Normal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3_32_2" style:display-name="Normal 12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3_32_3" style:display-name="Normal 12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4" style:display-name="Normal 12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4_32_2" style:display-name="Normal 12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4_32_3" style:display-name="Normal 12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5" style:display-name="Normal 12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5_32_2" style:display-name="Normal 12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5_32_3" style:display-name="Normal 12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6" style:display-name="Normal 12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6_32_2" style:display-name="Normal 12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6_32_3" style:display-name="Normal 12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7" style:display-name="Normal 12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7_32_2" style:display-name="Normal 12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7_32_3" style:display-name="Normal 12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8" style:display-name="Normal 12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8_32_2" style:display-name="Normal 12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8_32_3" style:display-name="Normal 12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9" style:display-name="Normal 12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9_32_2" style:display-name="Normal 12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2_32_9_32_3" style:display-name="Normal 12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3" style:display-name="Normal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13_32_2" style:display-name="Normal 13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14" style:display-name="Normal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0" style:display-name="Normal 14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0_32_2" style:display-name="Normal 14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0_32_3" style:display-name="Normal 14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1" style:display-name="Normal 14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1_32_2" style:display-name="Normal 14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1_32_3" style:display-name="Normal 14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2" style:display-name="Normal 14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2_32_2" style:display-name="Normal 14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2_32_3" style:display-name="Normal 14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3" style:display-name="Normal 14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3_32_2" style:display-name="Normal 14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3_32_3" style:display-name="Normal 14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4" style:display-name="Normal 14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4_32_2" style:display-name="Normal 14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4_32_3" style:display-name="Normal 14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5" style:display-name="Normal 14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5_32_2" style:display-name="Normal 14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5_32_3" style:display-name="Normal 14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6" style:display-name="Normal 14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6_32_2" style:display-name="Normal 14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6_32_3" style:display-name="Normal 14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7" style:display-name="Normal 14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8" style:display-name="Normal 14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19" style:display-name="Normal 14 1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14_32_2" style:display-name="Normal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2_32_2" style:display-name="Normal 14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2_32_3" style:display-name="Normal 14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3" style:display-name="Normal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3_32_2" style:display-name="Normal 14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3_32_3" style:display-name="Normal 14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4" style:display-name="Normal 14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4_32_2" style:display-name="Normal 14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4_32_3" style:display-name="Normal 14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5" style:display-name="Normal 14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5_32_2" style:display-name="Normal 14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5_32_3" style:display-name="Normal 14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6" style:display-name="Normal 14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6_32_2" style:display-name="Normal 14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6_32_3" style:display-name="Normal 14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7" style:display-name="Normal 14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7_32_2" style:display-name="Normal 14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7_32_3" style:display-name="Normal 14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8" style:display-name="Normal 14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8_32_2" style:display-name="Normal 14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8_32_3" style:display-name="Normal 14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9" style:display-name="Normal 14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9_32_2" style:display-name="Normal 14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4_32_9_32_3" style:display-name="Normal 14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5" style:display-name="Normal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5_32_2" style:display-name="Normal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5_32_3" style:display-name="Normal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5_32_4" style:display-name="Normal 15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16" style:display-name="Normal 16" style:family="table-cell" style:data-style-name="N0">
      <style:table-cell-properties style:vertical-align="automatic" fo:background-color="transparent"/>
      <style:text-properties style:font-name="Verdana" style:font-name-asian="Verdana" style:font-name-complex="Verdana" fo:font-size="9pt" style:font-size-asian="9pt" style:font-size-complex="9pt"/>
    </style:style>
    <style:style style:name="Normal_32_16_32_10" style:display-name="Normal 16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0_32_2" style:display-name="Normal 16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0_32_3" style:display-name="Normal 16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1" style:display-name="Normal 16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1_32_2" style:display-name="Normal 16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1_32_3" style:display-name="Normal 16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2" style:display-name="Normal 16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2_32_2" style:display-name="Normal 16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2_32_3" style:display-name="Normal 16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3" style:display-name="Normal 16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3_32_2" style:display-name="Normal 16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3_32_3" style:display-name="Normal 16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4" style:display-name="Normal 16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4_32_2" style:display-name="Normal 16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4_32_3" style:display-name="Normal 16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5" style:display-name="Normal 16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5_32_2" style:display-name="Normal 16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5_32_3" style:display-name="Normal 16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6" style:display-name="Normal 16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6_32_2" style:display-name="Normal 16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6_32_3" style:display-name="Normal 16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7" style:display-name="Normal 16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8" style:display-name="Normal 16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19" style:display-name="Normal 16 1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16_32_2" style:display-name="Normal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2_32_2" style:display-name="Normal 16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2_32_3" style:display-name="Normal 16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3" style:display-name="Normal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3_32_2" style:display-name="Normal 16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3_32_3" style:display-name="Normal 16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4" style:display-name="Normal 16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4_32_2" style:display-name="Normal 16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4_32_3" style:display-name="Normal 16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5" style:display-name="Normal 16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5_32_2" style:display-name="Normal 16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5_32_3" style:display-name="Normal 16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6" style:display-name="Normal 16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6_32_2" style:display-name="Normal 16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6_32_3" style:display-name="Normal 16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7" style:display-name="Normal 16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7_32_2" style:display-name="Normal 16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7_32_3" style:display-name="Normal 16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8" style:display-name="Normal 16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8_32_2" style:display-name="Normal 16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8_32_3" style:display-name="Normal 16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9" style:display-name="Normal 16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9_32_2" style:display-name="Normal 16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6_32_9_32_3" style:display-name="Normal 16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7" style:display-name="Normal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" style:display-name="Normal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0" style:display-name="Normal 18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0_32_2" style:display-name="Normal 18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0_32_3" style:display-name="Normal 18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1" style:display-name="Normal 18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1_32_2" style:display-name="Normal 18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1_32_3" style:display-name="Normal 18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2" style:display-name="Normal 18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2_32_2" style:display-name="Normal 18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2_32_3" style:display-name="Normal 18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3" style:display-name="Normal 18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3_32_2" style:display-name="Normal 18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3_32_3" style:display-name="Normal 18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4" style:display-name="Normal 18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4_32_2" style:display-name="Normal 18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4_32_3" style:display-name="Normal 18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5" style:display-name="Normal 18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5_32_2" style:display-name="Normal 18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5_32_3" style:display-name="Normal 18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6" style:display-name="Normal 18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6_32_2" style:display-name="Normal 18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6_32_3" style:display-name="Normal 18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7" style:display-name="Normal 18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8" style:display-name="Normal 18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19" style:display-name="Normal 18 1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18_32_2" style:display-name="Normal 1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2_32_2" style:display-name="Normal 18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2_32_3" style:display-name="Normal 18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3" style:display-name="Normal 1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3_32_2" style:display-name="Normal 18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3_32_3" style:display-name="Normal 18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4" style:display-name="Normal 18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4_32_2" style:display-name="Normal 18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4_32_3" style:display-name="Normal 18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5" style:display-name="Normal 18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5_32_2" style:display-name="Normal 18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5_32_3" style:display-name="Normal 18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6" style:display-name="Normal 18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6_32_2" style:display-name="Normal 18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6_32_3" style:display-name="Normal 18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7" style:display-name="Normal 18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7_32_2" style:display-name="Normal 18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7_32_3" style:display-name="Normal 18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8" style:display-name="Normal 18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8_32_2" style:display-name="Normal 18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8_32_3" style:display-name="Normal 18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9" style:display-name="Normal 18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9_32_2" style:display-name="Normal 18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8_32_9_32_3" style:display-name="Normal 18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19" style:display-name="Normal 1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0" style:display-name="Normal 2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0_32_2" style:display-name="Normal 2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0_32_3" style:display-name="Normal 2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1" style:display-name="Normal 2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1_32_2" style:display-name="Normal 2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1_32_3" style:display-name="Normal 2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2" style:display-name="Normal 2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2_32_2" style:display-name="Normal 2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2_32_3" style:display-name="Normal 2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3" style:display-name="Normal 2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3_32_2" style:display-name="Normal 2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3_32_3" style:display-name="Normal 2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4" style:display-name="Normal 2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4_32_2" style:display-name="Normal 2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4_32_3" style:display-name="Normal 2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5" style:display-name="Normal 2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5_32_2" style:display-name="Normal 2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5_32_3" style:display-name="Normal 2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6" style:display-name="Normal 2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6_32_2" style:display-name="Normal 2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6_32_3" style:display-name="Normal 2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7" style:display-name="Normal 2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7_32_2" style:display-name="Normal 2 1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7_32_3" style:display-name="Normal 2 1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8" style:display-name="Normal 2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8_32_2" style:display-name="Normal 2 1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8_32_3" style:display-name="Normal 2 1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9" style:display-name="Normal 2 1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9_32_2" style:display-name="Normal 2 1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19_32_3" style:display-name="Normal 2 1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10" style:display-name="Normal 2 2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11" style:display-name="Normal 2 2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12" style:display-name="Normal 2 2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2" style:display-name="Normal 2 2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10" style:display-name="Normal 2 2 2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11" style:display-name="Normal 2 2 2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12" style:display-name="Normal 2 2 2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13" style:display-name="Normal 2 2 2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14" style:display-name="Normal 2 2 2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15" style:display-name="Normal 2 2 2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16" style:display-name="Normal 2 2 2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17" style:display-name="Normal 2 2 2 1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18" style:display-name="Normal 2 2 2 1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19" style:display-name="Normal 2 2 2 1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2" style:display-name="Normal 2 2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2_32_2_32_2" style:display-name="Normal 2 2 2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2_32_20" style:display-name="Normal 2 2 2 2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21" style:display-name="Normal 2 2 2 2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22" style:display-name="Normal 2 2 2 2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23" style:display-name="Normal 2 2 2 2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2_32_24" style:display-name="Normal 2 2 2 2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3" style:display-name="Normal 2 2 2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4" style:display-name="Normal 2 2 2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5" style:display-name="Normal 2 2 2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6" style:display-name="Normal 2 2 2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7" style:display-name="Normal 2 2 2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8" style:display-name="Normal 2 2 2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2_32_9" style:display-name="Normal 2 2 2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3" style:display-name="Normal 2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10" style:display-name="Normal 2 2 3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3_32_11" style:display-name="Normal 2 2 3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3_32_12" style:display-name="Normal 2 2 3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3_32_13" style:display-name="Normal 2 2 3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3_32_14" style:display-name="Normal 2 2 3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3_32_15" style:display-name="Normal 2 2 3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3_32_16" style:display-name="Normal 2 2 3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3_32_17" style:display-name="Normal 2 2 3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17_32_2" style:display-name="Normal 2 2 3 1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17_32_3" style:display-name="Normal 2 2 3 1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18" style:display-name="Normal 2 2 3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18_32_2" style:display-name="Normal 2 2 3 1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18_32_3" style:display-name="Normal 2 2 3 1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19" style:display-name="Normal 2 2 3 1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3_32_2" style:display-name="Normal 2 2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2_32_2" style:display-name="Normal 2 2 3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20" style:display-name="Normal 2 2 3 2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3_32_21" style:display-name="Normal 2 2 3 2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3_32_22" style:display-name="Normal 2 2 3 2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3_32_3" style:display-name="Normal 2 2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3_32_2" style:display-name="Normal 2 2 3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4" style:display-name="Normal 2 2 3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4_32_2" style:display-name="Normal 2 2 3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5" style:display-name="Normal 2 2 3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5_32_2" style:display-name="Normal 2 2 3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6" style:display-name="Normal 2 2 3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6_32_2" style:display-name="Normal 2 2 3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7" style:display-name="Normal 2 2 3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7_32_2" style:display-name="Normal 2 2 3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3_32_8" style:display-name="Normal 2 2 3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3_32_9" style:display-name="Normal 2 2 3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" style:display-name="Normal 2 2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4_32_10" style:display-name="Normal 2 2 4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_32_11" style:display-name="Normal 2 2 4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_32_12" style:display-name="Normal 2 2 4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_32_13" style:display-name="Normal 2 2 4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_32_14" style:display-name="Normal 2 2 4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_32_15" style:display-name="Normal 2 2 4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_32_16" style:display-name="Normal 2 2 4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_32_17" style:display-name="Normal 2 2 4 1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_32_18" style:display-name="Normal 2 2 4 1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_32_19" style:display-name="Normal 2 2 4 1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_32_2" style:display-name="Normal 2 2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4_32_2_32_2" style:display-name="Normal 2 2 4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4_32_20" style:display-name="Normal 2 2 4 2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_32_3" style:display-name="Normal 2 2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4_32_3_32_2" style:display-name="Normal 2 2 4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4_32_4" style:display-name="Normal 2 2 4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4_32_4_32_2" style:display-name="Normal 2 2 4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4_32_5" style:display-name="Normal 2 2 4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4_32_6" style:display-name="Normal 2 2 4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4_32_7" style:display-name="Normal 2 2 4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_32_8" style:display-name="Normal 2 2 4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4_32_9" style:display-name="Normal 2 2 4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2_32_5" style:display-name="Normal 2 2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5_32_2" style:display-name="Normal 2 2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6" style:display-name="Normal 2 2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6_32_2" style:display-name="Normal 2 2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7" style:display-name="Normal 2 2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7_32_2" style:display-name="Normal 2 2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8" style:display-name="Normal 2 2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8_32_2" style:display-name="Normal 2 2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_32_9" style:display-name="Normal 2 2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0" style:display-name="Normal 2 2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0_32_2" style:display-name="Normal 2 2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0_32_3" style:display-name="Normal 2 2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1" style:display-name="Normal 2 2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1_32_2" style:display-name="Normal 2 2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1_32_3" style:display-name="Normal 2 2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2" style:display-name="Normal 2 2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2_32_2" style:display-name="Normal 2 2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2_32_3" style:display-name="Normal 2 2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3" style:display-name="Normal 2 2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3_32_2" style:display-name="Normal 2 2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3_32_3" style:display-name="Normal 2 2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4" style:display-name="Normal 2 2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4_32_2" style:display-name="Normal 2 2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4_32_3" style:display-name="Normal 2 2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5" style:display-name="Normal 2 2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5_32_2" style:display-name="Normal 2 2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5_32_3" style:display-name="Normal 2 2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6" style:display-name="Normal 2 2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6_32_2" style:display-name="Normal 2 2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6_32_3" style:display-name="Normal 2 2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7" style:display-name="Normal 2 2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7_32_2" style:display-name="Normal 2 2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7_32_3" style:display-name="Normal 2 2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8" style:display-name="Normal 2 2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8_32_2" style:display-name="Normal 2 2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8_32_3" style:display-name="Normal 2 2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9" style:display-name="Normal 2 2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9_32_2" style:display-name="Normal 2 2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29_32_3" style:display-name="Normal 2 2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" style:display-name="Normal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2" style:display-name="Normal 2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2_32_2" style:display-name="Normal 2 3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2_32_3" style:display-name="Normal 2 3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2_32_4" style:display-name="Normal 2 3 2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2_32_5" style:display-name="Normal 2 3 2 5" style:family="table-cell" style:data-style-name="N0">
      <style:table-cell-properties style:vertical-align="automatic" fo:background-color="transparent"/>
    </style:style>
    <style:style style:name="Normal_32_2_32_3_32_3" style:display-name="Normal 2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3_32_2" style:display-name="Normal 2 3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3_32_3" style:display-name="Normal 2 3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4" style:display-name="Normal 2 3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4_32_2" style:display-name="Normal 2 3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4_32_3" style:display-name="Normal 2 3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5" style:display-name="Normal 2 3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5_32_2" style:display-name="Normal 2 3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6" style:display-name="Normal 2 3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7" style:display-name="Normal 2 3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8" style:display-name="Normal 2 3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_32_9" style:display-name="Normal 2 3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0" style:display-name="Normal 2 3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0_32_2" style:display-name="Normal 2 3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0_32_3" style:display-name="Normal 2 3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1" style:display-name="Normal 2 3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1_32_2" style:display-name="Normal 2 3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1_32_3" style:display-name="Normal 2 3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32" style:display-name="Normal 2 3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10" style:display-name="Normal 2 32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11" style:display-name="Normal 2 32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12" style:display-name="Normal 2 32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13" style:display-name="Normal 2 32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14" style:display-name="Normal 2 32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15" style:display-name="Normal 2 32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16" style:display-name="Normal 2 32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2" style:display-name="Normal 2 32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3" style:display-name="Normal 2 32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4" style:display-name="Normal 2 32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5" style:display-name="Normal 2 32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6" style:display-name="Normal 2 32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7" style:display-name="Normal 2 32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8" style:display-name="Normal 2 32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2_32_9" style:display-name="Normal 2 32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" style:display-name="Normal 2 3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10" style:display-name="Normal 2 33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11" style:display-name="Normal 2 33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12" style:display-name="Normal 2 33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13" style:display-name="Normal 2 33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14" style:display-name="Normal 2 33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15" style:display-name="Normal 2 33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16" style:display-name="Normal 2 33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2" style:display-name="Normal 2 33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3" style:display-name="Normal 2 33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4" style:display-name="Normal 2 33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5" style:display-name="Normal 2 33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6" style:display-name="Normal 2 33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7" style:display-name="Normal 2 33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8" style:display-name="Normal 2 33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3_32_9" style:display-name="Normal 2 33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" style:display-name="Normal 2 3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10" style:display-name="Normal 2 34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11" style:display-name="Normal 2 34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12" style:display-name="Normal 2 34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13" style:display-name="Normal 2 34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14" style:display-name="Normal 2 34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15" style:display-name="Normal 2 34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16" style:display-name="Normal 2 34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2" style:display-name="Normal 2 34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3" style:display-name="Normal 2 34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4" style:display-name="Normal 2 34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5" style:display-name="Normal 2 34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6" style:display-name="Normal 2 34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7" style:display-name="Normal 2 34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8" style:display-name="Normal 2 34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4_32_9" style:display-name="Normal 2 34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" style:display-name="Normal 2 3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10" style:display-name="Normal 2 35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11" style:display-name="Normal 2 35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12" style:display-name="Normal 2 35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13" style:display-name="Normal 2 35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14" style:display-name="Normal 2 35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15" style:display-name="Normal 2 35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16" style:display-name="Normal 2 35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2" style:display-name="Normal 2 35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3" style:display-name="Normal 2 35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4" style:display-name="Normal 2 35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5" style:display-name="Normal 2 35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6" style:display-name="Normal 2 35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7" style:display-name="Normal 2 35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8" style:display-name="Normal 2 35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5_32_9" style:display-name="Normal 2 35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" style:display-name="Normal 2 3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10" style:display-name="Normal 2 36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11" style:display-name="Normal 2 36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12" style:display-name="Normal 2 36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13" style:display-name="Normal 2 36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14" style:display-name="Normal 2 36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15" style:display-name="Normal 2 36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16" style:display-name="Normal 2 36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2" style:display-name="Normal 2 36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3" style:display-name="Normal 2 36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4" style:display-name="Normal 2 36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5" style:display-name="Normal 2 36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6" style:display-name="Normal 2 36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7" style:display-name="Normal 2 36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8" style:display-name="Normal 2 36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6_32_9" style:display-name="Normal 2 36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" style:display-name="Normal 2 3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10" style:display-name="Normal 2 37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11" style:display-name="Normal 2 37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12" style:display-name="Normal 2 37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13" style:display-name="Normal 2 37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14" style:display-name="Normal 2 37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15" style:display-name="Normal 2 37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16" style:display-name="Normal 2 37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2" style:display-name="Normal 2 37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3" style:display-name="Normal 2 37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4" style:display-name="Normal 2 37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5" style:display-name="Normal 2 37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6" style:display-name="Normal 2 37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7" style:display-name="Normal 2 37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8" style:display-name="Normal 2 37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7_32_9" style:display-name="Normal 2 37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" style:display-name="Normal 2 3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10" style:display-name="Normal 2 38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11" style:display-name="Normal 2 38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12" style:display-name="Normal 2 38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13" style:display-name="Normal 2 38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14" style:display-name="Normal 2 38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15" style:display-name="Normal 2 38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16" style:display-name="Normal 2 38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2" style:display-name="Normal 2 38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3" style:display-name="Normal 2 38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4" style:display-name="Normal 2 38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5" style:display-name="Normal 2 38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6" style:display-name="Normal 2 38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7" style:display-name="Normal 2 38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8" style:display-name="Normal 2 38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8_32_9" style:display-name="Normal 2 38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" style:display-name="Normal 2 3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10" style:display-name="Normal 2 39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11" style:display-name="Normal 2 39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12" style:display-name="Normal 2 39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13" style:display-name="Normal 2 39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14" style:display-name="Normal 2 39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15" style:display-name="Normal 2 39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16" style:display-name="Normal 2 39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2" style:display-name="Normal 2 39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3" style:display-name="Normal 2 39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4" style:display-name="Normal 2 39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5" style:display-name="Normal 2 39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6" style:display-name="Normal 2 39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7" style:display-name="Normal 2 39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8" style:display-name="Normal 2 39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39_32_9" style:display-name="Normal 2 39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" style:display-name="Normal 2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_32_2" style:display-name="Normal 2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_32_3" style:display-name="Normal 2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_32_4" style:display-name="Normal 2 4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0" style:display-name="Normal 2 4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10" style:display-name="Normal 2 40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11" style:display-name="Normal 2 40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12" style:display-name="Normal 2 40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13" style:display-name="Normal 2 40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14" style:display-name="Normal 2 40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15" style:display-name="Normal 2 40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16" style:display-name="Normal 2 40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2" style:display-name="Normal 2 40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3" style:display-name="Normal 2 40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4" style:display-name="Normal 2 40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5" style:display-name="Normal 2 40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6" style:display-name="Normal 2 40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7" style:display-name="Normal 2 40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8" style:display-name="Normal 2 40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0_32_9" style:display-name="Normal 2 40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" style:display-name="Normal 2 4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10" style:display-name="Normal 2 41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11" style:display-name="Normal 2 41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12" style:display-name="Normal 2 41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13" style:display-name="Normal 2 41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14" style:display-name="Normal 2 41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15" style:display-name="Normal 2 41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16" style:display-name="Normal 2 41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2" style:display-name="Normal 2 41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3" style:display-name="Normal 2 41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4" style:display-name="Normal 2 41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5" style:display-name="Normal 2 41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6" style:display-name="Normal 2 41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7" style:display-name="Normal 2 41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8" style:display-name="Normal 2 41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1_32_9" style:display-name="Normal 2 41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" style:display-name="Normal 2 4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10" style:display-name="Normal 2 42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11" style:display-name="Normal 2 42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12" style:display-name="Normal 2 42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13" style:display-name="Normal 2 42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14" style:display-name="Normal 2 42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15" style:display-name="Normal 2 42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16" style:display-name="Normal 2 42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2" style:display-name="Normal 2 42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3" style:display-name="Normal 2 42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4" style:display-name="Normal 2 42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5" style:display-name="Normal 2 42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6" style:display-name="Normal 2 42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7" style:display-name="Normal 2 42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8" style:display-name="Normal 2 42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2_32_9" style:display-name="Normal 2 42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" style:display-name="Normal 2 4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10" style:display-name="Normal 2 43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11" style:display-name="Normal 2 43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12" style:display-name="Normal 2 43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13" style:display-name="Normal 2 43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14" style:display-name="Normal 2 43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15" style:display-name="Normal 2 43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16" style:display-name="Normal 2 43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2" style:display-name="Normal 2 43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3" style:display-name="Normal 2 43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4" style:display-name="Normal 2 43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5" style:display-name="Normal 2 43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6" style:display-name="Normal 2 43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7" style:display-name="Normal 2 43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8" style:display-name="Normal 2 43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3_32_9" style:display-name="Normal 2 43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" style:display-name="Normal 2 4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10" style:display-name="Normal 2 44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11" style:display-name="Normal 2 44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12" style:display-name="Normal 2 44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13" style:display-name="Normal 2 44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14" style:display-name="Normal 2 44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15" style:display-name="Normal 2 44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16" style:display-name="Normal 2 44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2" style:display-name="Normal 2 44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3" style:display-name="Normal 2 44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4" style:display-name="Normal 2 44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5" style:display-name="Normal 2 44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6" style:display-name="Normal 2 44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7" style:display-name="Normal 2 44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8" style:display-name="Normal 2 44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4_32_9" style:display-name="Normal 2 44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" style:display-name="Normal 2 4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10" style:display-name="Normal 2 45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11" style:display-name="Normal 2 45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12" style:display-name="Normal 2 45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13" style:display-name="Normal 2 45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14" style:display-name="Normal 2 45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15" style:display-name="Normal 2 45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16" style:display-name="Normal 2 45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2" style:display-name="Normal 2 45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3" style:display-name="Normal 2 45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4" style:display-name="Normal 2 45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5" style:display-name="Normal 2 45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6" style:display-name="Normal 2 45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7" style:display-name="Normal 2 45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8" style:display-name="Normal 2 45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5_32_9" style:display-name="Normal 2 45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46" style:display-name="Normal 2 4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6_32_2" style:display-name="Normal 2 4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6_32_3" style:display-name="Normal 2 4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7" style:display-name="Normal 2 4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7_32_2" style:display-name="Normal 2 4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7_32_3" style:display-name="Normal 2 4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8" style:display-name="Normal 2 4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8_32_2" style:display-name="Normal 2 4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8_32_3" style:display-name="Normal 2 4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9" style:display-name="Normal 2 4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9_32_2" style:display-name="Normal 2 4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49_32_3" style:display-name="Normal 2 4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" style:display-name="Normal 2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_32_2" style:display-name="Normal 2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_32_3" style:display-name="Normal 2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0" style:display-name="Normal 2 5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0_32_2" style:display-name="Normal 2 5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0_32_3" style:display-name="Normal 2 5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1" style:display-name="Normal 2 5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1_32_2" style:display-name="Normal 2 5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1_32_3" style:display-name="Normal 2 5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2" style:display-name="Normal 2 5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2_32_2" style:display-name="Normal 2 5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2_32_3" style:display-name="Normal 2 5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3" style:display-name="Normal 2 5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3_32_2" style:display-name="Normal 2 5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3_32_3" style:display-name="Normal 2 5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4" style:display-name="Normal 2 5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4_32_2" style:display-name="Normal 2 5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4_32_3" style:display-name="Normal 2 5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5" style:display-name="Normal 2 5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10" style:display-name="Normal 2 55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11" style:display-name="Normal 2 55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12" style:display-name="Normal 2 55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13" style:display-name="Normal 2 55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14" style:display-name="Normal 2 55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15" style:display-name="Normal 2 55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16" style:display-name="Normal 2 55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2" style:display-name="Normal 2 55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3" style:display-name="Normal 2 55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4" style:display-name="Normal 2 55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5" style:display-name="Normal 2 55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6" style:display-name="Normal 2 55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7" style:display-name="Normal 2 55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8" style:display-name="Normal 2 55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5_32_9" style:display-name="Normal 2 55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56" style:display-name="Normal 2 5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6_32_2" style:display-name="Normal 2 5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6_32_3" style:display-name="Normal 2 5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7" style:display-name="Normal 2 5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7_32_2" style:display-name="Normal 2 5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7_32_3" style:display-name="Normal 2 5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8" style:display-name="Normal 2 5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8_32_2" style:display-name="Normal 2 5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8_32_3" style:display-name="Normal 2 5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9" style:display-name="Normal 2 5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9_32_2" style:display-name="Normal 2 5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59_32_3" style:display-name="Normal 2 5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" style:display-name="Normal 2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_32_2" style:display-name="Normal 2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_32_3" style:display-name="Normal 2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0" style:display-name="Normal 2 6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0_32_2" style:display-name="Normal 2 6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0_32_3" style:display-name="Normal 2 6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1" style:display-name="Normal 2 6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10" style:display-name="Normal 2 61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11" style:display-name="Normal 2 61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12" style:display-name="Normal 2 61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13" style:display-name="Normal 2 61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14" style:display-name="Normal 2 61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15" style:display-name="Normal 2 61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16" style:display-name="Normal 2 61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2" style:display-name="Normal 2 61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3" style:display-name="Normal 2 61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4" style:display-name="Normal 2 61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5" style:display-name="Normal 2 61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6" style:display-name="Normal 2 61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7" style:display-name="Normal 2 61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8" style:display-name="Normal 2 61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1_32_9" style:display-name="Normal 2 61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" style:display-name="Normal 2 6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10" style:display-name="Normal 2 62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11" style:display-name="Normal 2 62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12" style:display-name="Normal 2 62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13" style:display-name="Normal 2 62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14" style:display-name="Normal 2 62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15" style:display-name="Normal 2 62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16" style:display-name="Normal 2 62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2" style:display-name="Normal 2 62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3" style:display-name="Normal 2 62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4" style:display-name="Normal 2 62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5" style:display-name="Normal 2 62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6" style:display-name="Normal 2 62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7" style:display-name="Normal 2 62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8" style:display-name="Normal 2 62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2_32_9" style:display-name="Normal 2 62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3" style:display-name="Normal 2 6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3_32_2" style:display-name="Normal 2 6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3_32_3" style:display-name="Normal 2 6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4" style:display-name="Normal 2 6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4_32_2" style:display-name="Normal 2 6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4_32_3" style:display-name="Normal 2 6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5" style:display-name="Normal 2 6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5_32_2" style:display-name="Normal 2 6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5_32_3" style:display-name="Normal 2 6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66" style:display-name="Normal 2 6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7" style:display-name="Normal 2 6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8" style:display-name="Normal 2 6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69" style:display-name="Normal 2 6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7" style:display-name="Normal 2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7_32_2" style:display-name="Normal 2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7_32_3" style:display-name="Normal 2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70" style:display-name="Normal 2 7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71" style:display-name="Normal 2 7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72" style:display-name="Normal 2 7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_32_8" style:display-name="Normal 2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8_32_2" style:display-name="Normal 2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8_32_3" style:display-name="Normal 2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9" style:display-name="Normal 2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9_32_2" style:display-name="Normal 2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32_9_32_3" style:display-name="Normal 2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_Table_32_1" style:display-name="Normal 2_Table 1" style:family="table-cell" style:data-style-name="N0">
      <style:table-cell-properties style:vertical-align="automatic" fo:background-color="transparent"/>
    </style:style>
    <style:style style:name="Normal_32_20" style:display-name="Normal 2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0" style:display-name="Normal 20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0_32_2" style:display-name="Normal 20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0_32_3" style:display-name="Normal 20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1" style:display-name="Normal 20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1_32_2" style:display-name="Normal 20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1_32_3" style:display-name="Normal 20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2" style:display-name="Normal 20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2_32_2" style:display-name="Normal 20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2_32_3" style:display-name="Normal 20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3" style:display-name="Normal 20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3_32_2" style:display-name="Normal 20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3_32_3" style:display-name="Normal 20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4" style:display-name="Normal 20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4_32_2" style:display-name="Normal 20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4_32_3" style:display-name="Normal 20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5" style:display-name="Normal 20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5_32_2" style:display-name="Normal 20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5_32_3" style:display-name="Normal 20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6" style:display-name="Normal 20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6_32_2" style:display-name="Normal 20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6_32_3" style:display-name="Normal 20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7" style:display-name="Normal 20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8" style:display-name="Normal 20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19" style:display-name="Normal 20 1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0_32_2" style:display-name="Normal 2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2_32_2" style:display-name="Normal 20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2_32_3" style:display-name="Normal 20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3" style:display-name="Normal 2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3_32_2" style:display-name="Normal 20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3_32_3" style:display-name="Normal 20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4" style:display-name="Normal 20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4_32_2" style:display-name="Normal 20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4_32_3" style:display-name="Normal 20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5" style:display-name="Normal 20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5_32_2" style:display-name="Normal 20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5_32_3" style:display-name="Normal 20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6" style:display-name="Normal 20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6_32_2" style:display-name="Normal 20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6_32_3" style:display-name="Normal 20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7" style:display-name="Normal 20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7_32_2" style:display-name="Normal 20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7_32_3" style:display-name="Normal 20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8" style:display-name="Normal 20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8_32_2" style:display-name="Normal 20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8_32_3" style:display-name="Normal 20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9" style:display-name="Normal 20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9_32_2" style:display-name="Normal 20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0_32_9_32_3" style:display-name="Normal 20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" style:display-name="Normal 2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1_32_10" style:display-name="Normal 21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0_32_2" style:display-name="Normal 21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0_32_3" style:display-name="Normal 21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1" style:display-name="Normal 21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1_32_2" style:display-name="Normal 21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1_32_3" style:display-name="Normal 21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2" style:display-name="Normal 21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2_32_2" style:display-name="Normal 21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2_32_3" style:display-name="Normal 21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3" style:display-name="Normal 21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3_32_2" style:display-name="Normal 21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3_32_3" style:display-name="Normal 21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4" style:display-name="Normal 21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4_32_2" style:display-name="Normal 21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4_32_3" style:display-name="Normal 21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5" style:display-name="Normal 21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5_32_2" style:display-name="Normal 21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5_32_3" style:display-name="Normal 21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6" style:display-name="Normal 21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6_32_2" style:display-name="Normal 21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16_32_3" style:display-name="Normal 21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2" style:display-name="Normal 2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2_32_2" style:display-name="Normal 21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2_32_3" style:display-name="Normal 21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3" style:display-name="Normal 2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3_32_2" style:display-name="Normal 21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3_32_3" style:display-name="Normal 21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4" style:display-name="Normal 21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4_32_2" style:display-name="Normal 21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4_32_3" style:display-name="Normal 21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5" style:display-name="Normal 21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5_32_2" style:display-name="Normal 21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5_32_3" style:display-name="Normal 21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6" style:display-name="Normal 21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6_32_2" style:display-name="Normal 21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6_32_3" style:display-name="Normal 21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7" style:display-name="Normal 21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7_32_2" style:display-name="Normal 21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7_32_3" style:display-name="Normal 21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8" style:display-name="Normal 21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8_32_2" style:display-name="Normal 21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8_32_3" style:display-name="Normal 21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9" style:display-name="Normal 21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9_32_2" style:display-name="Normal 21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1_32_9_32_3" style:display-name="Normal 21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" style:display-name="Normal 2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0" style:display-name="Normal 22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0_32_2" style:display-name="Normal 22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0_32_3" style:display-name="Normal 22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1" style:display-name="Normal 22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1_32_2" style:display-name="Normal 22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1_32_3" style:display-name="Normal 22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2" style:display-name="Normal 22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2_32_2" style:display-name="Normal 22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2_32_3" style:display-name="Normal 22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3" style:display-name="Normal 22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3_32_2" style:display-name="Normal 22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3_32_3" style:display-name="Normal 22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4" style:display-name="Normal 22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4_32_2" style:display-name="Normal 22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4_32_3" style:display-name="Normal 22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5" style:display-name="Normal 22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5_32_2" style:display-name="Normal 22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5_32_3" style:display-name="Normal 22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6" style:display-name="Normal 22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6_32_2" style:display-name="Normal 22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6_32_3" style:display-name="Normal 22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7" style:display-name="Normal 22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8" style:display-name="Normal 22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19" style:display-name="Normal 22 1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2_32_2" style:display-name="Normal 2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2_32_2" style:display-name="Normal 22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2_32_3" style:display-name="Normal 22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3" style:display-name="Normal 2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3_32_2" style:display-name="Normal 22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3_32_3" style:display-name="Normal 22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4" style:display-name="Normal 22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4_32_2" style:display-name="Normal 22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4_32_3" style:display-name="Normal 22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5" style:display-name="Normal 22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5_32_2" style:display-name="Normal 22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5_32_3" style:display-name="Normal 22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6" style:display-name="Normal 22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6_32_2" style:display-name="Normal 22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6_32_3" style:display-name="Normal 22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7" style:display-name="Normal 22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7_32_2" style:display-name="Normal 22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7_32_3" style:display-name="Normal 22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8" style:display-name="Normal 22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8_32_2" style:display-name="Normal 22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8_32_3" style:display-name="Normal 22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9" style:display-name="Normal 22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9_32_2" style:display-name="Normal 22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2_32_9_32_3" style:display-name="Normal 22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" style:display-name="Normal 2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0" style:display-name="Normal 23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0_32_2" style:display-name="Normal 23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0_32_3" style:display-name="Normal 23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1" style:display-name="Normal 23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1_32_2" style:display-name="Normal 23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1_32_3" style:display-name="Normal 23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2" style:display-name="Normal 23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2_32_2" style:display-name="Normal 23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2_32_3" style:display-name="Normal 23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3" style:display-name="Normal 23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3_32_2" style:display-name="Normal 23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3_32_3" style:display-name="Normal 23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4" style:display-name="Normal 23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4_32_2" style:display-name="Normal 23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4_32_3" style:display-name="Normal 23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5" style:display-name="Normal 23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5_32_2" style:display-name="Normal 23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5_32_3" style:display-name="Normal 23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6" style:display-name="Normal 23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6_32_2" style:display-name="Normal 23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6_32_3" style:display-name="Normal 23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7" style:display-name="Normal 23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8" style:display-name="Normal 23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19" style:display-name="Normal 23 1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3_32_2" style:display-name="Normal 2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2_32_2" style:display-name="Normal 23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2_32_3" style:display-name="Normal 23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3" style:display-name="Normal 2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3_32_2" style:display-name="Normal 23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3_32_3" style:display-name="Normal 23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4" style:display-name="Normal 23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4_32_2" style:display-name="Normal 23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4_32_3" style:display-name="Normal 23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5" style:display-name="Normal 23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5_32_2" style:display-name="Normal 23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5_32_3" style:display-name="Normal 23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6" style:display-name="Normal 23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6_32_2" style:display-name="Normal 23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6_32_3" style:display-name="Normal 23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7" style:display-name="Normal 23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7_32_2" style:display-name="Normal 23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7_32_3" style:display-name="Normal 23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8" style:display-name="Normal 23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8_32_2" style:display-name="Normal 23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8_32_3" style:display-name="Normal 23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9" style:display-name="Normal 23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9_32_2" style:display-name="Normal 23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3_32_9_32_3" style:display-name="Normal 23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" style:display-name="Normal 2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4_32_10" style:display-name="Normal 24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0_32_2" style:display-name="Normal 24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0_32_3" style:display-name="Normal 24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1" style:display-name="Normal 24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1_32_2" style:display-name="Normal 24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1_32_3" style:display-name="Normal 24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2" style:display-name="Normal 24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2_32_2" style:display-name="Normal 24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2_32_3" style:display-name="Normal 24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3" style:display-name="Normal 24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3_32_2" style:display-name="Normal 24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3_32_3" style:display-name="Normal 24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4" style:display-name="Normal 24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4_32_2" style:display-name="Normal 24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4_32_3" style:display-name="Normal 24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5" style:display-name="Normal 24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5_32_2" style:display-name="Normal 24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5_32_3" style:display-name="Normal 24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6" style:display-name="Normal 24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6_32_2" style:display-name="Normal 24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16_32_3" style:display-name="Normal 24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2" style:display-name="Normal 2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2_32_2" style:display-name="Normal 24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2_32_3" style:display-name="Normal 24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3" style:display-name="Normal 2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3_32_2" style:display-name="Normal 24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3_32_3" style:display-name="Normal 24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4" style:display-name="Normal 24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4_32_2" style:display-name="Normal 24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4_32_3" style:display-name="Normal 24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5" style:display-name="Normal 24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5_32_2" style:display-name="Normal 24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5_32_3" style:display-name="Normal 24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6" style:display-name="Normal 24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6_32_2" style:display-name="Normal 24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6_32_3" style:display-name="Normal 24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7" style:display-name="Normal 24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7_32_2" style:display-name="Normal 24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7_32_3" style:display-name="Normal 24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8" style:display-name="Normal 24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8_32_2" style:display-name="Normal 24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8_32_3" style:display-name="Normal 24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9" style:display-name="Normal 24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9_32_2" style:display-name="Normal 24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4_32_9_32_3" style:display-name="Normal 24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5" style:display-name="Normal 2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6" style:display-name="Normal 2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0" style:display-name="Normal 26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0_32_2" style:display-name="Normal 26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0_32_3" style:display-name="Normal 26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1" style:display-name="Normal 26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1_32_2" style:display-name="Normal 26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1_32_3" style:display-name="Normal 26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2" style:display-name="Normal 26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2_32_2" style:display-name="Normal 26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2_32_3" style:display-name="Normal 26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3" style:display-name="Normal 26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3_32_2" style:display-name="Normal 26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3_32_3" style:display-name="Normal 26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4" style:display-name="Normal 26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4_32_2" style:display-name="Normal 26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4_32_3" style:display-name="Normal 26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5" style:display-name="Normal 26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5_32_2" style:display-name="Normal 26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5_32_3" style:display-name="Normal 26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6" style:display-name="Normal 26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6_32_2" style:display-name="Normal 26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6_32_3" style:display-name="Normal 26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7" style:display-name="Normal 26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18" style:display-name="Normal 26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2" style:display-name="Normal 2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2_32_2" style:display-name="Normal 26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2_32_3" style:display-name="Normal 26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3" style:display-name="Normal 2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3_32_2" style:display-name="Normal 26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3_32_3" style:display-name="Normal 26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4" style:display-name="Normal 26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4_32_2" style:display-name="Normal 26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4_32_3" style:display-name="Normal 26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5" style:display-name="Normal 26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5_32_2" style:display-name="Normal 26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5_32_3" style:display-name="Normal 26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6" style:display-name="Normal 26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6_32_2" style:display-name="Normal 26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6_32_3" style:display-name="Normal 26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7" style:display-name="Normal 26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7_32_2" style:display-name="Normal 26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7_32_3" style:display-name="Normal 26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8" style:display-name="Normal 26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8_32_2" style:display-name="Normal 26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8_32_3" style:display-name="Normal 26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9" style:display-name="Normal 26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9_32_2" style:display-name="Normal 26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6_32_9_32_3" style:display-name="Normal 26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" style:display-name="Normal 2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0" style:display-name="Normal 27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0_32_2" style:display-name="Normal 27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0_32_3" style:display-name="Normal 27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1" style:display-name="Normal 27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1_32_2" style:display-name="Normal 27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1_32_3" style:display-name="Normal 27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2" style:display-name="Normal 27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2_32_2" style:display-name="Normal 27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2_32_3" style:display-name="Normal 27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3" style:display-name="Normal 27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3_32_2" style:display-name="Normal 27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3_32_3" style:display-name="Normal 27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4" style:display-name="Normal 27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4_32_2" style:display-name="Normal 27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4_32_3" style:display-name="Normal 27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5" style:display-name="Normal 27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5_32_2" style:display-name="Normal 27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5_32_3" style:display-name="Normal 27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6" style:display-name="Normal 27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6_32_2" style:display-name="Normal 27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6_32_3" style:display-name="Normal 27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7" style:display-name="Normal 27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18" style:display-name="Normal 27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2" style:display-name="Normal 2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2_32_2" style:display-name="Normal 27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2_32_3" style:display-name="Normal 27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3" style:display-name="Normal 2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3_32_2" style:display-name="Normal 27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3_32_3" style:display-name="Normal 27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4" style:display-name="Normal 27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4_32_2" style:display-name="Normal 27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4_32_3" style:display-name="Normal 27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5" style:display-name="Normal 27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5_32_2" style:display-name="Normal 27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5_32_3" style:display-name="Normal 27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6" style:display-name="Normal 27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6_32_2" style:display-name="Normal 27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6_32_3" style:display-name="Normal 27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7" style:display-name="Normal 27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7_32_2" style:display-name="Normal 27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7_32_3" style:display-name="Normal 27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8" style:display-name="Normal 27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8_32_2" style:display-name="Normal 27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8_32_3" style:display-name="Normal 27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9" style:display-name="Normal 27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9_32_2" style:display-name="Normal 27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7_32_9_32_3" style:display-name="Normal 27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" style:display-name="Normal 2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0" style:display-name="Normal 28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0_32_2" style:display-name="Normal 28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0_32_3" style:display-name="Normal 28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1" style:display-name="Normal 28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1_32_2" style:display-name="Normal 28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1_32_3" style:display-name="Normal 28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2" style:display-name="Normal 28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2_32_2" style:display-name="Normal 28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2_32_3" style:display-name="Normal 28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3" style:display-name="Normal 28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3_32_2" style:display-name="Normal 28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3_32_3" style:display-name="Normal 28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4" style:display-name="Normal 28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4_32_2" style:display-name="Normal 28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4_32_3" style:display-name="Normal 28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5" style:display-name="Normal 28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5_32_2" style:display-name="Normal 28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5_32_3" style:display-name="Normal 28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6" style:display-name="Normal 28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6_32_2" style:display-name="Normal 28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16_32_3" style:display-name="Normal 28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2" style:display-name="Normal 2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2_32_2" style:display-name="Normal 28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2_32_3" style:display-name="Normal 28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3" style:display-name="Normal 2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3_32_2" style:display-name="Normal 28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3_32_3" style:display-name="Normal 28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4" style:display-name="Normal 28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4_32_2" style:display-name="Normal 28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4_32_3" style:display-name="Normal 28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5" style:display-name="Normal 28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5_32_2" style:display-name="Normal 28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5_32_3" style:display-name="Normal 28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6" style:display-name="Normal 28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6_32_2" style:display-name="Normal 28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6_32_3" style:display-name="Normal 28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7" style:display-name="Normal 28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7_32_2" style:display-name="Normal 28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7_32_3" style:display-name="Normal 28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8" style:display-name="Normal 28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8_32_2" style:display-name="Normal 28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8_32_3" style:display-name="Normal 28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9" style:display-name="Normal 28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9_32_2" style:display-name="Normal 28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8_32_9_32_3" style:display-name="Normal 28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29" style:display-name="Normal 2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10" style:display-name="Normal 29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11" style:display-name="Normal 29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12" style:display-name="Normal 29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13" style:display-name="Normal 29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14" style:display-name="Normal 29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15" style:display-name="Normal 29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16" style:display-name="Normal 29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2" style:display-name="Normal 29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3" style:display-name="Normal 29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4" style:display-name="Normal 29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5" style:display-name="Normal 29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6" style:display-name="Normal 29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7" style:display-name="Normal 29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8" style:display-name="Normal 29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29_32_9" style:display-name="Normal 29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3_32_10" style:display-name="Normal 3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11" style:display-name="Normal 3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12" style:display-name="Normal 3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13" style:display-name="Normal 3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14" style:display-name="Normal 3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15" style:display-name="Normal 3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16" style:display-name="Normal 3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16_32_2" style:display-name="Normal 3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16_32_2_32_2" style:display-name="Normal 3 16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16_32_3" style:display-name="Normal 3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16_32_4" style:display-name="Normal 3 16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17" style:display-name="Normal 3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18" style:display-name="Normal 3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18_32_2" style:display-name="Normal 3 1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19" style:display-name="Normal 3 1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19_32_2" style:display-name="Normal 3 1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_32_2" style:display-name="Normal 3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10" style:display-name="Normal 3 2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11" style:display-name="Normal 3 2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12" style:display-name="Normal 3 2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13" style:display-name="Normal 3 2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14" style:display-name="Normal 3 2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15" style:display-name="Normal 3 2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16" style:display-name="Normal 3 2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17" style:display-name="Normal 3 2 1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18" style:display-name="Normal 3 2 1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19" style:display-name="Normal 3 2 1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2" style:display-name="Normal 3 2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20" style:display-name="Normal 3 2 2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21" style:display-name="Normal 3 2 2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22" style:display-name="Normal 3 2 2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23" style:display-name="Normal 3 2 2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3" style:display-name="Normal 3 2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4" style:display-name="Normal 3 2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5" style:display-name="Normal 3 2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5_32_2" style:display-name="Normal 3 2 5 2" style:family="table-cell" style:data-style-name="N0">
      <style:table-cell-properties style:vertical-align="automatic" fo:background-color="transparent"/>
    </style:style>
    <style:style style:name="Normal_32_3_32_2_32_6" style:display-name="Normal 3 2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7" style:display-name="Normal 3 2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8" style:display-name="Normal 3 2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_32_9" style:display-name="Normal 3 2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0" style:display-name="Normal 3 2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1" style:display-name="Normal 3 2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2" style:display-name="Normal 3 2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3" style:display-name="Normal 3 2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24" style:display-name="Normal 3 2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3" style:display-name="Normal 3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4" style:display-name="Normal 3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5" style:display-name="Normal 3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6" style:display-name="Normal 3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7" style:display-name="Normal 3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8" style:display-name="Normal 3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_32_9" style:display-name="Normal 3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" style:display-name="Normal 3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0_32_10" style:display-name="Normal 30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11" style:display-name="Normal 30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12" style:display-name="Normal 30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13" style:display-name="Normal 30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14" style:display-name="Normal 30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15" style:display-name="Normal 30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16" style:display-name="Normal 30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2" style:display-name="Normal 30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3" style:display-name="Normal 30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4" style:display-name="Normal 30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5" style:display-name="Normal 30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6" style:display-name="Normal 30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7" style:display-name="Normal 30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8" style:display-name="Normal 30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0_32_9" style:display-name="Normal 30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" style:display-name="Normal 3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1_32_10" style:display-name="Normal 31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11" style:display-name="Normal 31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12" style:display-name="Normal 31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13" style:display-name="Normal 31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14" style:display-name="Normal 31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15" style:display-name="Normal 31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16" style:display-name="Normal 31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2" style:display-name="Normal 31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3" style:display-name="Normal 31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4" style:display-name="Normal 31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5" style:display-name="Normal 31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6" style:display-name="Normal 31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7" style:display-name="Normal 31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8" style:display-name="Normal 31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1_32_9" style:display-name="Normal 31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10" style:display-name="Normal 32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11" style:display-name="Normal 32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12" style:display-name="Normal 32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13" style:display-name="Normal 32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14" style:display-name="Normal 32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15" style:display-name="Normal 32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16" style:display-name="Normal 32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2" style:display-name="Normal 32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3" style:display-name="Normal 32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4" style:display-name="Normal 32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5" style:display-name="Normal 32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6" style:display-name="Normal 32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7" style:display-name="Normal 32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8" style:display-name="Normal 32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2_32_9" style:display-name="Normal 32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10" style:display-name="Normal 33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11" style:display-name="Normal 33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12" style:display-name="Normal 33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13" style:display-name="Normal 33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14" style:display-name="Normal 33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15" style:display-name="Normal 33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16" style:display-name="Normal 33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2" style:display-name="Normal 33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3" style:display-name="Normal 33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4" style:display-name="Normal 33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5" style:display-name="Normal 33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6" style:display-name="Normal 33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7" style:display-name="Normal 33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8" style:display-name="Normal 33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3_32_9" style:display-name="Normal 33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4" style:display-name="Normal 34" style:family="table-cell" style:data-style-name="N0">
      <style:table-cell-properties style:vertical-align="automatic" fo:background-color="transparent"/>
    </style:style>
    <style:style style:name="Normal_32_34_32_10" style:display-name="Normal 34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0_32_2" style:display-name="Normal 34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0_32_3" style:display-name="Normal 34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1" style:display-name="Normal 34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1_32_2" style:display-name="Normal 34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1_32_3" style:display-name="Normal 34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2" style:display-name="Normal 34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2_32_2" style:display-name="Normal 34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2_32_3" style:display-name="Normal 34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3" style:display-name="Normal 34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3_32_2" style:display-name="Normal 34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3_32_3" style:display-name="Normal 34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4" style:display-name="Normal 34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4_32_2" style:display-name="Normal 34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4_32_3" style:display-name="Normal 34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5" style:display-name="Normal 34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5_32_2" style:display-name="Normal 34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5_32_3" style:display-name="Normal 34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6" style:display-name="Normal 34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6_32_2" style:display-name="Normal 34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16_32_3" style:display-name="Normal 34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2" style:display-name="Normal 3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2_32_2" style:display-name="Normal 34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2_32_3" style:display-name="Normal 34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3" style:display-name="Normal 3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3_32_2" style:display-name="Normal 34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3_32_3" style:display-name="Normal 34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4" style:display-name="Normal 34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4_32_2" style:display-name="Normal 34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4_32_3" style:display-name="Normal 34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5" style:display-name="Normal 34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5_32_2" style:display-name="Normal 34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5_32_3" style:display-name="Normal 34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6" style:display-name="Normal 34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6_32_2" style:display-name="Normal 34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6_32_3" style:display-name="Normal 34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7" style:display-name="Normal 34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7_32_2" style:display-name="Normal 34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7_32_3" style:display-name="Normal 34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8" style:display-name="Normal 34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8_32_2" style:display-name="Normal 34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8_32_3" style:display-name="Normal 34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9" style:display-name="Normal 34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9_32_2" style:display-name="Normal 34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4_32_9_32_3" style:display-name="Normal 34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" style:display-name="Normal 3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0" style:display-name="Normal 35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0_32_2" style:display-name="Normal 35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0_32_3" style:display-name="Normal 35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1" style:display-name="Normal 35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1_32_2" style:display-name="Normal 35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1_32_3" style:display-name="Normal 35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2" style:display-name="Normal 35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2_32_2" style:display-name="Normal 35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2_32_3" style:display-name="Normal 35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3" style:display-name="Normal 35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3_32_2" style:display-name="Normal 35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3_32_3" style:display-name="Normal 35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4" style:display-name="Normal 35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4_32_2" style:display-name="Normal 35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4_32_3" style:display-name="Normal 35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5" style:display-name="Normal 35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5_32_2" style:display-name="Normal 35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5_32_3" style:display-name="Normal 35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6" style:display-name="Normal 35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6_32_2" style:display-name="Normal 35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6_32_3" style:display-name="Normal 35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7" style:display-name="Normal 35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8" style:display-name="Normal 35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19" style:display-name="Normal 35 1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2" style:display-name="Normal 3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2_32_2" style:display-name="Normal 35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2_32_3" style:display-name="Normal 35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20" style:display-name="Normal 35 2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21" style:display-name="Normal 35 2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22" style:display-name="Normal 35 2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23" style:display-name="Normal 35 2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24" style:display-name="Normal 35 2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3" style:display-name="Normal 3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3_32_2" style:display-name="Normal 35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3_32_3" style:display-name="Normal 35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4" style:display-name="Normal 35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4_32_2" style:display-name="Normal 35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4_32_3" style:display-name="Normal 35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5" style:display-name="Normal 35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5_32_2" style:display-name="Normal 35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5_32_3" style:display-name="Normal 35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6" style:display-name="Normal 35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6_32_2" style:display-name="Normal 35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6_32_3" style:display-name="Normal 35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7" style:display-name="Normal 35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7_32_2" style:display-name="Normal 35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7_32_3" style:display-name="Normal 35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8" style:display-name="Normal 35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8_32_2" style:display-name="Normal 35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8_32_3" style:display-name="Normal 35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9" style:display-name="Normal 35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9_32_2" style:display-name="Normal 35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5_32_9_32_3" style:display-name="Normal 35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6_32_10" style:display-name="Normal 36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11" style:display-name="Normal 36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12" style:display-name="Normal 36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13" style:display-name="Normal 36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14" style:display-name="Normal 36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15" style:display-name="Normal 36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16" style:display-name="Normal 36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2" style:display-name="Normal 36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3" style:display-name="Normal 36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4" style:display-name="Normal 36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5" style:display-name="Normal 36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6" style:display-name="Normal 36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7" style:display-name="Normal 36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8" style:display-name="Normal 36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6_32_9" style:display-name="Normal 36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7" style:display-name="Normal 3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7_32_2" style:display-name="Normal 37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8" style:display-name="Normal 3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8_32_2" style:display-name="Normal 38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39" style:display-name="Normal 3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9_32_2" style:display-name="Normal 3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39_32_3" style:display-name="Normal 3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4_32_10" style:display-name="Normal 4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0_32_2" style:display-name="Normal 4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0_32_3" style:display-name="Normal 4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1" style:display-name="Normal 4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1_32_2" style:display-name="Normal 4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1_32_3" style:display-name="Normal 4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2" style:display-name="Normal 4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2_32_2" style:display-name="Normal 4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2_32_3" style:display-name="Normal 4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3" style:display-name="Normal 4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3_32_2" style:display-name="Normal 4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3_32_3" style:display-name="Normal 4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4" style:display-name="Normal 4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4_32_2" style:display-name="Normal 4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4_32_3" style:display-name="Normal 4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5" style:display-name="Normal 4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5_32_2" style:display-name="Normal 4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5_32_3" style:display-name="Normal 4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6" style:display-name="Normal 4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6_32_2" style:display-name="Normal 4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6_32_3" style:display-name="Normal 4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7" style:display-name="Normal 4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7_32_2" style:display-name="Normal 4 1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7_32_3" style:display-name="Normal 4 1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8" style:display-name="Normal 4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8_32_2" style:display-name="Normal 4 1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8_32_3" style:display-name="Normal 4 1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9" style:display-name="Normal 4 1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9_32_2" style:display-name="Normal 4 1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19_32_3" style:display-name="Normal 4 1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" style:display-name="Normal 4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2_32_2" style:display-name="Normal 4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_32_2_32_2" style:display-name="Normal 4 2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_32_2_32_3" style:display-name="Normal 4 2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_32_3" style:display-name="Normal 4 2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2_32_3_32_2" style:display-name="Normal 4 2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_32_3_32_3" style:display-name="Normal 4 2 3 3" style:family="table-cell" style:data-style-name="N0">
      <style:table-cell-properties style:vertical-align="automatic" fo:background-color="transparent"/>
    </style:style>
    <style:style style:name="Normal_32_4_32_2_32_4" style:display-name="Normal 4 2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_32_4_32_2" style:display-name="Normal 4 2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_32_5" style:display-name="Normal 4 2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_32_5_32_2" style:display-name="Normal 4 2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_32_6" style:display-name="Normal 4 2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_32_7" style:display-name="Normal 4 2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_32_8" style:display-name="Normal 4 2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_32_9" style:display-name="Normal 4 2 9" style:family="table-cell" style:data-style-name="N0">
      <style:table-cell-properties style:vertical-align="automatic" fo:background-color="transparent"/>
      <style:text-properties style:font-name="Verdana" style:font-name-asian="Verdana" style:font-name-complex="Verdana" fo:font-size="9pt" style:font-size-asian="9pt" style:font-size-complex="9pt"/>
    </style:style>
    <style:style style:name="Normal_32_4_32_20" style:display-name="Normal 4 2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0_32_2" style:display-name="Normal 4 2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0_32_3" style:display-name="Normal 4 2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1" style:display-name="Normal 4 2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1_32_2" style:display-name="Normal 4 2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1_32_3" style:display-name="Normal 4 2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2" style:display-name="Normal 4 2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2_32_2" style:display-name="Normal 4 2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2_32_3" style:display-name="Normal 4 2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3" style:display-name="Normal 4 2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3_32_2" style:display-name="Normal 4 2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3_32_3" style:display-name="Normal 4 2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4" style:display-name="Normal 4 2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4_32_2" style:display-name="Normal 4 2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4_32_3" style:display-name="Normal 4 2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5" style:display-name="Normal 4 2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5_32_2" style:display-name="Normal 4 2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5_32_3" style:display-name="Normal 4 2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26" style:display-name="Normal 4 2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27" style:display-name="Normal 4 2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28" style:display-name="Normal 4 2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29" style:display-name="Normal 4 2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3" style:display-name="Normal 4 3" style:family="table-cell" style:data-style-name="N0">
      <style:table-cell-properties style:vertical-align="automatic" fo:background-color="transparent"/>
      <style:text-properties style:font-name="Verdana" style:font-name-asian="Verdana" style:font-name-complex="Verdana" fo:font-size="9pt" style:font-size-asian="9pt" style:font-size-complex="9pt"/>
    </style:style>
    <style:style style:name="Normal_32_4_32_3_32_2" style:display-name="Normal 4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3_32_2_32_2" style:display-name="Normal 4 3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3_32_3" style:display-name="Normal 4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3_32_3_32_2" style:display-name="Normal 4 3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3_32_4" style:display-name="Normal 4 3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3_32_5" style:display-name="Normal 4 3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3_32_6" style:display-name="Normal 4 3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30" style:display-name="Normal 4 3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31" style:display-name="Normal 4 3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32" style:display-name="Normal 4 3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33" style:display-name="Normal 4 3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34" style:display-name="Normal 4 3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35" style:display-name="Normal 4 3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36" style:display-name="Normal 4 3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37" style:display-name="Normal 4 3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38" style:display-name="Normal 4 3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39" style:display-name="Normal 4 3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4" style:display-name="Normal 4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4_32_2" style:display-name="Normal 4 4 2" style:family="table-cell" style:data-style-name="N0">
      <style:table-cell-properties style:vertical-align="automatic" fo:background-color="transparent"/>
      <style:text-properties style:font-name="Verdana" style:font-name-asian="Verdana" style:font-name-complex="Verdana" fo:font-size="9pt" style:font-size-asian="9pt" style:font-size-complex="9pt"/>
    </style:style>
    <style:style style:name="Normal_32_4_32_4_32_3" style:display-name="Normal 4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40" style:display-name="Normal 4 4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41" style:display-name="Normal 4 4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41_32_2" style:display-name="Normal 4 4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41_32_3" style:display-name="Normal 4 4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42" style:display-name="Normal 4 4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42_32_2" style:display-name="Normal 4 4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42_32_3" style:display-name="Normal 4 4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43" style:display-name="Normal 4 4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44" style:display-name="Normal 4 4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45" style:display-name="Normal 4 4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46" style:display-name="Normal 4 4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47" style:display-name="Normal 4 4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4_32_5" style:display-name="Normal 4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5_32_2" style:display-name="Normal 4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5_32_3" style:display-name="Normal 4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6" style:display-name="Normal 4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6_32_2" style:display-name="Normal 4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6_32_3" style:display-name="Normal 4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7" style:display-name="Normal 4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7_32_2" style:display-name="Normal 4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7_32_3" style:display-name="Normal 4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8" style:display-name="Normal 4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8_32_2" style:display-name="Normal 4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8_32_3" style:display-name="Normal 4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9" style:display-name="Normal 4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9_32_2" style:display-name="Normal 4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_32_9_32_3" style:display-name="Normal 4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0" style:display-name="Normal 4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0_32_2" style:display-name="Normal 4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0_32_3" style:display-name="Normal 4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1" style:display-name="Normal 4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1_32_2" style:display-name="Normal 4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1_32_3" style:display-name="Normal 4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2" style:display-name="Normal 4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2_32_2" style:display-name="Normal 4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2_32_3" style:display-name="Normal 4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0" style:display-name="Normal 5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0_32_2" style:display-name="Normal 5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0_32_3" style:display-name="Normal 5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0_32_4" style:display-name="Normal 5 10 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11" style:display-name="Normal 5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1_32_2" style:display-name="Normal 5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1_32_3" style:display-name="Normal 5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2" style:display-name="Normal 5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2_32_2" style:display-name="Normal 5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2_32_3" style:display-name="Normal 5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3" style:display-name="Normal 5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3_32_2" style:display-name="Normal 5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3_32_3" style:display-name="Normal 5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4" style:display-name="Normal 5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4_32_2" style:display-name="Normal 5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4_32_3" style:display-name="Normal 5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5" style:display-name="Normal 5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5_32_2" style:display-name="Normal 5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5_32_3" style:display-name="Normal 5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6" style:display-name="Normal 5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6_32_2" style:display-name="Normal 5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6_32_3" style:display-name="Normal 5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7" style:display-name="Normal 5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7_32_2" style:display-name="Normal 5 1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7_32_3" style:display-name="Normal 5 1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8" style:display-name="Normal 5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8_32_2" style:display-name="Normal 5 1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8_32_3" style:display-name="Normal 5 1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9" style:display-name="Normal 5 1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9_32_2" style:display-name="Normal 5 1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19_32_3" style:display-name="Normal 5 1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" style:display-name="Normal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_32_2" style:display-name="Normal 5 2 2" style:family="table-cell" style:data-style-name="N0">
      <style:table-cell-properties style:vertical-align="automatic" fo:background-color="transparent"/>
    </style:style>
    <style:style style:name="Normal_32_5_32_2_32_2_32_2" style:display-name="Normal 5 2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_32_2_32_3" style:display-name="Normal 5 2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_32_3" style:display-name="Normal 5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_32_4" style:display-name="Normal 5 2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0" style:display-name="Normal 5 2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0_32_2" style:display-name="Normal 5 2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0_32_3" style:display-name="Normal 5 2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1" style:display-name="Normal 5 2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1_32_2" style:display-name="Normal 5 2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1_32_3" style:display-name="Normal 5 2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2" style:display-name="Normal 5 2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23" style:display-name="Normal 5 23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24" style:display-name="Normal 5 2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25" style:display-name="Normal 5 2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5_32_2" style:display-name="Normal 5 2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5_32_3" style:display-name="Normal 5 2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6" style:display-name="Normal 5 2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6_32_2" style:display-name="Normal 5 2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6_32_3" style:display-name="Normal 5 2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7" style:display-name="Normal 5 2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7_32_2" style:display-name="Normal 5 2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7_32_3" style:display-name="Normal 5 2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8" style:display-name="Normal 5 2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8_32_2" style:display-name="Normal 5 2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8_32_3" style:display-name="Normal 5 2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9" style:display-name="Normal 5 2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9_32_2" style:display-name="Normal 5 2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29_32_3" style:display-name="Normal 5 2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" style:display-name="Normal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_32_2" style:display-name="Normal 5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_32_3" style:display-name="Normal 5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0" style:display-name="Normal 5 3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0_32_2" style:display-name="Normal 5 3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0_32_3" style:display-name="Normal 5 3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1" style:display-name="Normal 5 3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1_32_2" style:display-name="Normal 5 3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1_32_3" style:display-name="Normal 5 3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2" style:display-name="Normal 5 3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2_32_2" style:display-name="Normal 5 3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2_32_3" style:display-name="Normal 5 3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3" style:display-name="Normal 5 33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34" style:display-name="Normal 5 3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35" style:display-name="Normal 5 35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36" style:display-name="Normal 5 36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37" style:display-name="Normal 5 37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38" style:display-name="Normal 5 38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39" style:display-name="Normal 5 3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9_32_2" style:display-name="Normal 5 3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39_32_3" style:display-name="Normal 5 3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" style:display-name="Normal 5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_32_2" style:display-name="Normal 5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_32_3" style:display-name="Normal 5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_32_4" style:display-name="Normal 5 4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_32_5" style:display-name="Normal 5 4 5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40" style:display-name="Normal 5 4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0_32_2" style:display-name="Normal 5 4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0_32_3" style:display-name="Normal 5 4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1" style:display-name="Normal 5 4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1_32_2" style:display-name="Normal 5 4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1_32_3" style:display-name="Normal 5 4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2" style:display-name="Normal 5 4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2_32_2" style:display-name="Normal 5 4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2_32_3" style:display-name="Normal 5 4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3" style:display-name="Normal 5 4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3_32_2" style:display-name="Normal 5 4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3_32_3" style:display-name="Normal 5 4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4" style:display-name="Normal 5 4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4_32_2" style:display-name="Normal 5 4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4_32_3" style:display-name="Normal 5 4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5" style:display-name="Normal 5 4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5_32_2" style:display-name="Normal 5 4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5_32_3" style:display-name="Normal 5 4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6" style:display-name="Normal 5 4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6_32_2" style:display-name="Normal 5 4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6_32_3" style:display-name="Normal 5 4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7" style:display-name="Normal 5 4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7_32_2" style:display-name="Normal 5 4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7_32_3" style:display-name="Normal 5 4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8" style:display-name="Normal 5 4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8_32_2" style:display-name="Normal 5 4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8_32_3" style:display-name="Normal 5 4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9" style:display-name="Normal 5 4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9_32_2" style:display-name="Normal 5 4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49_32_3" style:display-name="Normal 5 4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5" style:display-name="Normal 5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5_32_2" style:display-name="Normal 5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5_32_3" style:display-name="Normal 5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5_32_4" style:display-name="Normal 5 5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5_32_5" style:display-name="Normal 5 5 5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50" style:display-name="Normal 5 5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50_32_2" style:display-name="Normal 5 5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50_32_3" style:display-name="Normal 5 5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51" style:display-name="Normal 5 51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52" style:display-name="Normal 5 5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53" style:display-name="Normal 5 53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54" style:display-name="Normal 5 5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55" style:display-name="Normal 5 5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5_32_56" style:display-name="Normal 5 5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6" style:display-name="Normal 5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6_32_2" style:display-name="Normal 5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6_32_3" style:display-name="Normal 5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6_32_4" style:display-name="Normal 5 6 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7" style:display-name="Normal 5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7_32_2" style:display-name="Normal 5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7_32_3" style:display-name="Normal 5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7_32_4" style:display-name="Normal 5 7 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8" style:display-name="Normal 5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8_32_2" style:display-name="Normal 5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8_32_3" style:display-name="Normal 5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8_32_4" style:display-name="Normal 5 8 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5_32_9" style:display-name="Normal 5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9_32_2" style:display-name="Normal 5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9_32_3" style:display-name="Normal 5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5_32_9_32_4" style:display-name="Normal 5 9 4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3pt" style:font-size-asian="13pt" style:font-size-complex="13pt" style:font-family-generic="roman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style style:name="Normal_32_6_32_10" style:display-name="Normal 6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0_32_2" style:display-name="Normal 6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0_32_3" style:display-name="Normal 6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0_32_4" style:display-name="Normal 6 10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6_32_11" style:display-name="Normal 6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1_32_2" style:display-name="Normal 6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1_32_3" style:display-name="Normal 6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1_32_4" style:display-name="Normal 6 11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6_32_12" style:display-name="Normal 6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2_32_2" style:display-name="Normal 6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2_32_3" style:display-name="Normal 6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3" style:display-name="Normal 6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3_32_2" style:display-name="Normal 6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3_32_3" style:display-name="Normal 6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4" style:display-name="Normal 6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4_32_2" style:display-name="Normal 6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4_32_3" style:display-name="Normal 6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5" style:display-name="Normal 6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5_32_2" style:display-name="Normal 6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5_32_3" style:display-name="Normal 6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6" style:display-name="Normal 6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6_32_2" style:display-name="Normal 6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6_32_3" style:display-name="Normal 6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7" style:display-name="Normal 6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7_32_2" style:display-name="Normal 6 1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7_32_3" style:display-name="Normal 6 1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8" style:display-name="Normal 6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8_32_2" style:display-name="Normal 6 1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8_32_3" style:display-name="Normal 6 1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9" style:display-name="Normal 6 1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9_32_2" style:display-name="Normal 6 1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19_32_3" style:display-name="Normal 6 1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" style:display-name="Normal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_32_10" style:display-name="Normal 6 2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_32_11" style:display-name="Normal 6 2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_32_12" style:display-name="Normal 6 2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_32_13" style:display-name="Normal 6 2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_32_14" style:display-name="Normal 6 2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_32_15" style:display-name="Normal 6 2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_32_16" style:display-name="Normal 6 2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_32_17" style:display-name="Normal 6 2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6_32_2_32_2" style:display-name="Normal 6 2 2" style:family="table-cell" style:data-style-name="N0">
      <style:table-cell-properties style:vertical-align="top" fo:background-color="transparent"/>
      <style:text-properties fo:font-size="10pt" style:font-size-asian="10pt" style:font-size-complex="10pt"/>
    </style:style>
    <style:style style:name="Normal_32_6_32_2_32_3" style:display-name="Normal 6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_32_4" style:display-name="Normal 6 2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_32_5" style:display-name="Normal 6 2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_32_6" style:display-name="Normal 6 2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_32_7" style:display-name="Normal 6 2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_32_8" style:display-name="Normal 6 2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_32_9" style:display-name="Normal 6 2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0" style:display-name="Normal 6 2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0_32_2" style:display-name="Normal 6 2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0_32_3" style:display-name="Normal 6 2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1" style:display-name="Normal 6 2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1_32_2" style:display-name="Normal 6 2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1_32_3" style:display-name="Normal 6 2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2" style:display-name="Normal 6 2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2_32_2" style:display-name="Normal 6 2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2_32_3" style:display-name="Normal 6 2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23" style:display-name="Normal 6 2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6_32_24" style:display-name="Normal 6 2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6_32_25" style:display-name="Normal 6 2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6" style:display-name="Normal 6 2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7" style:display-name="Normal 6 2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8" style:display-name="Normal 6 2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29" style:display-name="Normal 6 2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3" style:display-name="Normal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3_32_10" style:display-name="Normal 6 3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_32_11" style:display-name="Normal 6 3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_32_12" style:display-name="Normal 6 3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_32_13" style:display-name="Normal 6 3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_32_14" style:display-name="Normal 6 3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_32_15" style:display-name="Normal 6 3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_32_16" style:display-name="Normal 6 3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_32_17" style:display-name="Normal 6 3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6_32_3_32_2" style:display-name="Normal 6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3_32_3" style:display-name="Normal 6 3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_32_4" style:display-name="Normal 6 3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_32_5" style:display-name="Normal 6 3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_32_6" style:display-name="Normal 6 3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_32_7" style:display-name="Normal 6 3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_32_8" style:display-name="Normal 6 3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_32_9" style:display-name="Normal 6 3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30" style:display-name="Normal 6 3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31" style:display-name="Normal 6 3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4" style:display-name="Normal 6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4_32_10" style:display-name="Normal 6 4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4_32_11" style:display-name="Normal 6 4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4_32_12" style:display-name="Normal 6 4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4_32_13" style:display-name="Normal 6 4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4_32_14" style:display-name="Normal 6 4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4_32_15" style:display-name="Normal 6 4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4_32_16" style:display-name="Normal 6 4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4_32_17" style:display-name="Normal 6 4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6_32_4_32_2" style:display-name="Normal 6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4_32_3" style:display-name="Normal 6 4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4_32_4" style:display-name="Normal 6 4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4_32_5" style:display-name="Normal 6 4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4_32_6" style:display-name="Normal 6 4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4_32_7" style:display-name="Normal 6 4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4_32_8" style:display-name="Normal 6 4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4_32_9" style:display-name="Normal 6 4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" style:display-name="Normal 6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5_32_10" style:display-name="Normal 6 5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_32_11" style:display-name="Normal 6 5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_32_12" style:display-name="Normal 6 5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_32_13" style:display-name="Normal 6 5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_32_14" style:display-name="Normal 6 5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_32_15" style:display-name="Normal 6 5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_32_16" style:display-name="Normal 6 5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_32_17" style:display-name="Normal 6 5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6_32_5_32_2" style:display-name="Normal 6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5_32_3" style:display-name="Normal 6 5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_32_4" style:display-name="Normal 6 5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_32_5" style:display-name="Normal 6 5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_32_6" style:display-name="Normal 6 5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_32_7" style:display-name="Normal 6 5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_32_8" style:display-name="Normal 6 5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5_32_9" style:display-name="Normal 6 5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" style:display-name="Normal 6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6_32_10" style:display-name="Normal 6 6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_32_11" style:display-name="Normal 6 6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_32_12" style:display-name="Normal 6 6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_32_13" style:display-name="Normal 6 6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_32_14" style:display-name="Normal 6 6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_32_15" style:display-name="Normal 6 6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_32_16" style:display-name="Normal 6 6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_32_17" style:display-name="Normal 6 6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6_32_6_32_2" style:display-name="Normal 6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6_32_3" style:display-name="Normal 6 6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_32_4" style:display-name="Normal 6 6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_32_5" style:display-name="Normal 6 6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_32_6" style:display-name="Normal 6 6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_32_7" style:display-name="Normal 6 6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_32_8" style:display-name="Normal 6 6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6_32_9" style:display-name="Normal 6 6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" style:display-name="Normal 6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7_32_10" style:display-name="Normal 6 7 10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11" style:display-name="Normal 6 7 11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12" style:display-name="Normal 6 7 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13" style:display-name="Normal 6 7 1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14" style:display-name="Normal 6 7 1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15" style:display-name="Normal 6 7 1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16" style:display-name="Normal 6 7 1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17" style:display-name="Normal 6 7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6_32_7_32_2" style:display-name="Normal 6 7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3" style:display-name="Normal 6 7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4" style:display-name="Normal 6 7 4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5" style:display-name="Normal 6 7 5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6" style:display-name="Normal 6 7 6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7" style:display-name="Normal 6 7 7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8" style:display-name="Normal 6 7 8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7_32_9" style:display-name="Normal 6 7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6_32_8" style:display-name="Normal 6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8_32_2" style:display-name="Normal 6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8_32_3" style:display-name="Normal 6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8_32_4" style:display-name="Normal 6 8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6_32_9" style:display-name="Normal 6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9_32_2" style:display-name="Normal 6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9_32_3" style:display-name="Normal 6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6_32_9_32_4" style:display-name="Normal 6 9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7" style:display-name="Normal 7" style:family="table-cell" style:data-style-name="N0">
      <style:table-cell-properties style:vertical-align="automatic" fo:background-color="transparent"/>
    </style:style>
    <style:style style:name="Normal_32_7_32_10" style:display-name="Normal 7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0_32_2" style:display-name="Normal 7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0_32_3" style:display-name="Normal 7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1" style:display-name="Normal 7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1_32_2" style:display-name="Normal 7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1_32_3" style:display-name="Normal 7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2" style:display-name="Normal 7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2_32_2" style:display-name="Normal 7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2_32_3" style:display-name="Normal 7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3" style:display-name="Normal 7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3_32_2" style:display-name="Normal 7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3_32_3" style:display-name="Normal 7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4" style:display-name="Normal 7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4_32_2" style:display-name="Normal 7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4_32_3" style:display-name="Normal 7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5" style:display-name="Normal 7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5_32_2" style:display-name="Normal 7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5_32_3" style:display-name="Normal 7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6" style:display-name="Normal 7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6_32_2" style:display-name="Normal 7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6_32_3" style:display-name="Normal 7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17" style:display-name="Normal 7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7_32_18" style:display-name="Normal 7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7_32_19" style:display-name="Normal 7 1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7_32_2" style:display-name="Normal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2_32_2" style:display-name="Normal 7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2_32_3" style:display-name="Normal 7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20" style:display-name="Normal 7 2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Normal_32_7_32_21" style:display-name="Normal 7 2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22" style:display-name="Normal 7 2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23" style:display-name="Normal 7 2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7_32_24" style:display-name="Normal 7 2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3" style:display-name="Normal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3_32_2" style:display-name="Normal 7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3_32_3" style:display-name="Normal 7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4" style:display-name="Normal 7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4_32_2" style:display-name="Normal 7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4_32_3" style:display-name="Normal 7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5" style:display-name="Normal 7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5_32_2" style:display-name="Normal 7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5_32_3" style:display-name="Normal 7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6" style:display-name="Normal 7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6_32_2" style:display-name="Normal 7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6_32_3" style:display-name="Normal 7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7" style:display-name="Normal 7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7_32_2" style:display-name="Normal 7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7_32_3" style:display-name="Normal 7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8" style:display-name="Normal 7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8_32_2" style:display-name="Normal 7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8_32_3" style:display-name="Normal 7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9" style:display-name="Normal 7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9_32_2" style:display-name="Normal 7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7_32_9_32_3" style:display-name="Normal 7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" style:display-name="Normal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2" style:display-name="Normal 8 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8_32_3" style:display-name="Normal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4" style:display-name="Normal 8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8_32_5" style:display-name="Normal 8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" style:display-name="Normal 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9_32_10" style:display-name="Normal 9 10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0_32_2" style:display-name="Normal 9 10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0_32_3" style:display-name="Normal 9 10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1" style:display-name="Normal 9 1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1_32_2" style:display-name="Normal 9 11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1_32_3" style:display-name="Normal 9 11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2" style:display-name="Normal 9 1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2_32_2" style:display-name="Normal 9 1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2_32_3" style:display-name="Normal 9 1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3" style:display-name="Normal 9 1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3_32_2" style:display-name="Normal 9 1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3_32_3" style:display-name="Normal 9 1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4" style:display-name="Normal 9 1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4_32_2" style:display-name="Normal 9 1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4_32_3" style:display-name="Normal 9 1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5" style:display-name="Normal 9 1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5_32_2" style:display-name="Normal 9 1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5_32_3" style:display-name="Normal 9 1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6" style:display-name="Normal 9 1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6_32_2" style:display-name="Normal 9 1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6_32_3" style:display-name="Normal 9 1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7" style:display-name="Normal 9 1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8" style:display-name="Normal 9 1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19" style:display-name="Normal 9 19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32_9_32_2" style:display-name="Normal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2_32_2" style:display-name="Normal 9 2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2_32_3" style:display-name="Normal 9 2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3" style:display-name="Normal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3_32_2" style:display-name="Normal 9 3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3_32_3" style:display-name="Normal 9 3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4" style:display-name="Normal 9 4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4_32_2" style:display-name="Normal 9 4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4_32_3" style:display-name="Normal 9 4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5" style:display-name="Normal 9 5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5_32_2" style:display-name="Normal 9 5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5_32_3" style:display-name="Normal 9 5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6" style:display-name="Normal 9 6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6_32_2" style:display-name="Normal 9 6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6_32_3" style:display-name="Normal 9 6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7" style:display-name="Normal 9 7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7_32_2" style:display-name="Normal 9 7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7_32_3" style:display-name="Normal 9 7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8" style:display-name="Normal 9 8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8_32_2" style:display-name="Normal 9 8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8_32_3" style:display-name="Normal 9 8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9" style:display-name="Normal 9 9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9_32_2" style:display-name="Normal 9 9 2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9_32_9_32_3" style:display-name="Normal 9 9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GP_32_workforce_32_by_32_cluster" style:display-name="Normal_GP workforce by cluster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QOF_32_Total_32_and_32_domain_32_points_32_by_32_Practice_32_for_32_Wales_44__32_2011-12" style:display-name="Normal_QOF Total and domain points by Practice for Wales, 2011-12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rmal_Table_32_1" style:display-name="Normal_Table 1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Wales_32_GPPS_32_2009_32_results_32_raw" style:display-name="Normal_Wales GPPS 2009 results raw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Note" style:family="table-cell" style:data-style-name="N0">
      <style:table-cell-properties fo:border="thin solid #C0C0C0" fo:background-color="#A3CAFF"/>
    </style:style>
    <style:style style:name="Note_32_2" style:display-name="Note 2" style:family="table-cell" style:data-style-name="N0">
      <style:table-cell-properties fo:border="thin solid #C0C0C0" fo:background-color="#A3CAFF"/>
    </style:style>
    <style:style style:name="Note_32_2_32_10" style:display-name="Note 2 10" style:family="table-cell" style:data-style-name="N0">
      <style:table-cell-properties fo:border="thin solid #C0C0C0" fo:background-color="#A3CAFF"/>
    </style:style>
    <style:style style:name="Note_32_2_32_11" style:display-name="Note 2 11" style:family="table-cell" style:data-style-name="N0">
      <style:table-cell-properties fo:border="thin solid #C0C0C0" fo:background-color="#A3CAFF"/>
    </style:style>
    <style:style style:name="Note_32_2_32_12" style:display-name="Note 2 12" style:family="table-cell" style:data-style-name="N0">
      <style:table-cell-properties fo:border="thin solid #C0C0C0" fo:background-color="#A3CAFF"/>
    </style:style>
    <style:style style:name="Note_32_2_32_13" style:display-name="Note 2 13" style:family="table-cell" style:data-style-name="N0">
      <style:table-cell-properties fo:border="thin solid #C0C0C0" fo:background-color="#A3CAFF"/>
    </style:style>
    <style:style style:name="Note_32_2_32_14" style:display-name="Note 2 14" style:family="table-cell" style:data-style-name="N0">
      <style:table-cell-properties fo:border="thin solid #C0C0C0" fo:background-color="#A3CAFF"/>
    </style:style>
    <style:style style:name="Note_32_2_32_15" style:display-name="Note 2 15" style:family="table-cell" style:data-style-name="N0">
      <style:table-cell-properties fo:border="thin solid #C0C0C0" fo:background-color="#A3CAFF"/>
    </style:style>
    <style:style style:name="Note_32_2_32_16" style:display-name="Note 2 16" style:family="table-cell" style:data-style-name="N0">
      <style:table-cell-properties fo:border="thin solid #C0C0C0" fo:background-color="#A3CAFF"/>
    </style:style>
    <style:style style:name="Note_32_2_32_17" style:display-name="Note 2 17" style:family="table-cell" style:data-style-name="N0">
      <style:table-cell-properties fo:border="thin solid #C0C0C0" fo:background-color="#A3CAFF"/>
    </style:style>
    <style:style style:name="Note_32_2_32_18" style:display-name="Note 2 18" style:family="table-cell" style:data-style-name="N0">
      <style:table-cell-properties fo:border="thin solid #C0C0C0" fo:background-color="#A3CAFF"/>
    </style:style>
    <style:style style:name="Note_32_2_32_19" style:display-name="Note 2 19" style:family="table-cell" style:data-style-name="N0">
      <style:table-cell-properties fo:border="thin solid #C0C0C0" fo:background-color="#A3CAFF"/>
    </style:style>
    <style:style style:name="Note_32_2_32_2" style:display-name="Note 2 2" style:family="table-cell" style:data-style-name="N0">
      <style:table-cell-properties fo:border="thin solid #B2B2B2" fo:background-color="#FFFFCC"/>
    </style:style>
    <style:style style:name="Note_32_2_32_20" style:display-name="Note 2 20" style:family="table-cell" style:data-style-name="N0">
      <style:table-cell-properties fo:border="thin solid #C0C0C0" fo:background-color="#A3CAFF"/>
    </style:style>
    <style:style style:name="Note_32_2_32_21" style:display-name="Note 2 21" style:family="table-cell" style:data-style-name="N0">
      <style:table-cell-properties fo:border="thin solid #B2B2B2" fo:background-color="#FFFFCC"/>
    </style:style>
    <style:style style:name="Note_32_2_32_3" style:display-name="Note 2 3" style:family="table-cell" style:data-style-name="N0">
      <style:table-cell-properties fo:border="thin solid #C0C0C0" fo:background-color="#A3CAFF"/>
    </style:style>
    <style:style style:name="Note_32_2_32_4" style:display-name="Note 2 4" style:family="table-cell" style:data-style-name="N0">
      <style:table-cell-properties fo:border="thin solid #C0C0C0" fo:background-color="#A3CAFF"/>
    </style:style>
    <style:style style:name="Note_32_2_32_5" style:display-name="Note 2 5" style:family="table-cell" style:data-style-name="N0">
      <style:table-cell-properties fo:border="thin solid #C0C0C0" fo:background-color="#A3CAFF"/>
    </style:style>
    <style:style style:name="Note_32_2_32_6" style:display-name="Note 2 6" style:family="table-cell" style:data-style-name="N0">
      <style:table-cell-properties fo:border="thin solid #C0C0C0" fo:background-color="#A3CAFF"/>
    </style:style>
    <style:style style:name="Note_32_2_32_7" style:display-name="Note 2 7" style:family="table-cell" style:data-style-name="N0">
      <style:table-cell-properties fo:border="thin solid #C0C0C0" fo:background-color="#A3CAFF"/>
    </style:style>
    <style:style style:name="Note_32_2_32_8" style:display-name="Note 2 8" style:family="table-cell" style:data-style-name="N0">
      <style:table-cell-properties fo:border="thin solid #C0C0C0" fo:background-color="#A3CAFF"/>
    </style:style>
    <style:style style:name="Note_32_2_32_9" style:display-name="Note 2 9" style:family="table-cell" style:data-style-name="N0">
      <style:table-cell-properties fo:border="thin solid #C0C0C0" fo:background-color="#A3CAFF"/>
    </style:style>
    <style:style style:name="Note_32_3" style:display-name="Note 3" style:family="table-cell" style:data-style-name="N0">
      <style:table-cell-properties fo:border="thin solid #B2B2B2" fo:background-color="#FFFFCC"/>
    </style:style>
    <style:style style:name="Note_32_3_32_2" style:display-name="Note 3 2" style:family="table-cell" style:data-style-name="N0">
      <style:table-cell-properties fo:border="thin solid #B2B2B2" fo:background-color="#FFFFCC"/>
    </style:style>
    <style:style style:name="Note_32_4" style:display-name="Note 4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33333" fo:background-color="#FFFFFF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Output_32_2" style:display-name="Output 2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Output_32_2_32_2" style:display-name="Output 2 2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Output_32_2_32_3" style:display-name="Output 2 3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Output_32_2_32_4" style:display-name="Output 2 4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Output_32_2_32_5" style:display-name="Output 2 5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Output_32_2_32_6" style:display-name="Output 2 6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Output_32_2_32_7" style:display-name="Output 2 7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Per_32_cent" style:display-name="Per cent" style:family="table-cell" style:data-style-name="N13"/>
    <style:style style:name="Percent" style:family="table-cell" style:data-style-name="N13"/>
    <style:style style:name="Percent_32_2" style:display-name="Percent 2" style:family="table-cell" style:data-style-name="N13"/>
    <style:style style:name="Percent_32_2_32_10" style:display-name="Percent 2 10" style:family="table-cell" style:data-style-name="N13"/>
    <style:style style:name="Percent_32_2_32_11" style:display-name="Percent 2 11" style:family="table-cell" style:data-style-name="N13"/>
    <style:style style:name="Percent_32_2_32_12" style:display-name="Percent 2 12" style:family="table-cell" style:data-style-name="N13"/>
    <style:style style:name="Percent_32_2_32_13" style:display-name="Percent 2 13" style:family="table-cell" style:data-style-name="N13"/>
    <style:style style:name="Percent_32_2_32_14" style:display-name="Percent 2 14" style:family="table-cell" style:data-style-name="N13"/>
    <style:style style:name="Percent_32_2_32_15" style:display-name="Percent 2 15" style:family="table-cell" style:data-style-name="N13"/>
    <style:style style:name="Percent_32_2_32_16" style:display-name="Percent 2 16" style:family="table-cell" style:data-style-name="N13"/>
    <style:style style:name="Percent_32_2_32_17" style:display-name="Percent 2 17" style:family="table-cell" style:data-style-name="N13"/>
    <style:style style:name="Percent_32_2_32_18" style:display-name="Percent 2 18" style:family="table-cell" style:data-style-name="N13"/>
    <style:style style:name="Percent_32_2_32_19" style:display-name="Percent 2 19" style:family="table-cell" style:data-style-name="N13"/>
    <style:style style:name="Percent_32_2_32_2" style:display-name="Percent 2 2" style:family="table-cell" style:data-style-name="N13"/>
    <style:style style:name="Percent_32_2_32_20" style:display-name="Percent 2 20" style:family="table-cell" style:data-style-name="N13"/>
    <style:style style:name="Percent_32_2_32_21" style:display-name="Percent 2 21" style:family="table-cell" style:data-style-name="N13"/>
    <style:style style:name="Percent_32_2_32_22" style:display-name="Percent 2 22" style:family="table-cell" style:data-style-name="N13"/>
    <style:style style:name="Percent_32_2_32_23" style:display-name="Percent 2 23" style:family="table-cell" style:data-style-name="N13"/>
    <style:style style:name="Percent_32_2_32_24" style:display-name="Percent 2 24" style:family="table-cell" style:data-style-name="N13"/>
    <style:style style:name="Percent_32_2_32_3" style:display-name="Percent 2 3" style:family="table-cell" style:data-style-name="N13"/>
    <style:style style:name="Percent_32_2_32_4" style:display-name="Percent 2 4" style:family="table-cell" style:data-style-name="N13"/>
    <style:style style:name="Percent_32_2_32_5" style:display-name="Percent 2 5" style:family="table-cell" style:data-style-name="N13"/>
    <style:style style:name="Percent_32_2_32_6" style:display-name="Percent 2 6" style:family="table-cell" style:data-style-name="N13"/>
    <style:style style:name="Percent_32_2_32_7" style:display-name="Percent 2 7" style:family="table-cell" style:data-style-name="N13"/>
    <style:style style:name="Percent_32_2_32_8" style:display-name="Percent 2 8" style:family="table-cell" style:data-style-name="N13"/>
    <style:style style:name="Percent_32_2_32_9" style:display-name="Percent 2 9" style:family="table-cell" style:data-style-name="N13"/>
    <style:style style:name="Percent_32_3" style:display-name="Percent 3" style:family="table-cell" style:data-style-name="N13"/>
    <style:style style:name="Percent_32_3_32_2" style:display-name="Percent 3 2" style:family="table-cell" style:data-style-name="N13"/>
    <style:style style:name="Percent_32_3_32_3" style:display-name="Percent 3 3" style:family="table-cell" style:data-style-name="N13"/>
    <style:style style:name="Percent_32_4" style:display-name="Percent 4" style:family="table-cell" style:data-style-name="N13"/>
    <style:style style:name="Percent_32_4_32_2" style:display-name="Percent 4 2" style:family="table-cell" style:data-style-name="N13"/>
    <style:style style:name="Percent_32_5" style:display-name="Percent 5" style:family="table-cell" style:data-style-name="N13"/>
    <style:style style:name="Percent_32_5_32_2" style:display-name="Percent 5 2" style:family="table-cell" style:data-style-name="N13"/>
    <style:style style:name="Percent_32_5_32_3" style:display-name="Percent 5 3" style:family="table-cell" style:data-style-name="N13"/>
    <style:style style:name="Percent_32_6" style:display-name="Percent 6" style:family="table-cell" style:data-style-name="N13"/>
    <style:style style:name="Percent_32_7" style:display-name="Percent 7" style:family="table-cell" style:data-style-name="N13"/>
    <style:style style:name="Percent_32_8" style:display-name="Percent 8" style:family="table-cell" style:data-style-name="N13"/>
    <style:style style:name="Percent_32_9" style:display-name="Percent 9" style:family="table-cell" style:data-style-name="N13"/>
    <style:style style:name="Row_Headings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name="Title" style:family="table-cell" style:data-style-name="N0">
      <style:text-properties fo:color="#333399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itle_32_2" style:display-name="Title 2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otal" style:family="table-cell" style:data-style-name="N0">
      <style:table-cell-properties fo:border-top="thin solid #33CCCC" fo:border-bottom="thin double #33CCCC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_32_2" style:display-name="Total 2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_32_2_32_2" style:display-name="Total 2 2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_32_2_32_3" style:display-name="Total 2 3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_32_2_32_4" style:display-name="Total 2 4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_32_2_32_5" style:display-name="Total 2 5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_32_2_32_6" style:display-name="Total 2 6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_32_2_32_7" style:display-name="Total 2 7" style:family="table-cell" style:data-style-name="N0">
      <style:table-cell-properties fo:border-top="thin solid #333399" fo:border-bottom="thin double #333399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 style:font-name="Calibri" style:font-name-asian="Calibri" style:font-name-complex="Calibri" fo:font-size="11pt" style:font-size-asian="11pt" style:font-size-complex="11pt"/>
    </style:style>
    <style:style style:name="Warning_32_Text_32_2" style:display-name="Warning Text 2" style:family="table-cell" style:data-style-name="N0">
      <style:text-properties fo:color="#FF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93700787401575in" fo:margin-bottom="0.511811023622047in" fo:margin-left="0.590551181102362in" fo:margin-right="0.590551181102362in" style:print-orientation="portrait" style:print-page-order="ttb" style:first-page-number="continue" style:scale-to-X="1" style:scale-to-Y="1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  <style:style style:name="T1" style:family="text">
      <style:text-properties fo:color="#000000" style:font-name="Arial" style:font-name-asian="Arial" style:font-name-complex="Arial" fo:font-size="10pt" style:font-size-asian="10pt" style:font-size-complex="10pt" style:font-family-generic="swiss"/>
    </style:style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>
        <style:region-right>
          <text:p><text:span text:style-name="T1">page</text:span><text:span text:style-name="T1"> </text:span><text:span text:style-name="T1">13</text:span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Maternity and birth statistics: Singleton live births with low birthweight by local authority, 2025</dc:title>
    <meta:initial-creator/>
    <dc:creator/>
    <meta:creation-date>2026-08-27T09:21:40Z</meta:creation-date>
    <dc:date>2026-08-27T09:21:48Z</dc:date>
  </office:meta>
</office:document-meta>
</file>